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564 / Evenementenmelding / kern Stevensweert / Maasgouw / bekendgemaakt op 11 augustus 2026 / het organiseren en houden van Avonddriedaagse inhaal op 21 augustus 2026 van 20:00 uur tot 20:30 uur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564 / Evenementenmelding / kern Stevensweert / Maasgouw / bekendgemaakt op 11 augustus 2026 / het organiseren en houden van Avonddriedaagse inhaal op 21 augustus 2026 van 20:00 uur tot 20:3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6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10564</meta:user-defined>
    <dc:language>nl</dc:language>
    <meta:user-defined meta:name="OVERHEIDop.locatietype/OVERHEIDop.gebiedsmarkering">Woonplaats</meta:user-defined>
    <meta:user-defined meta:name="DC.title">Z2026-00010564 / Evenementenmelding / kern Stevensweert / Maasgouw / bekendgemaakt op 11 augustus 2026 / het organiseren en houden van Avonddriedaagse inhaal op 21 augustus 2026 van 20:00 uur tot 20:30 uur / Activiteit: Evenement overi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18</meta:user-defined>
    <meta:user-defined meta:name="OVERHEIDop.GmbID/DC.identifier">gmb-2026-391618</meta:user-defined>
    <meta:user-defined meta:name="OVERHEIDop.versieInformatie"/>
  </office:meta>
</office:document-meta>
</file>