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732 / Evenementenmelding / Voortstraat 19, 6051 JP te Maasbracht / Maasgouw / bekendgemaakt op 11 augustus 2026 / organiseren en houden van Open Dag van de Clauscentrale op 19 september 2026 van 09.00 uur tot 14.0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9732 / Evenementenmelding / Voortstraat 19, 6051 JP te Maasbracht / Maasgouw / bekendgemaakt op 11 augustus 2026 / organiseren en houden van Open Dag van de Clauscentrale op 19 september 2026 van 09.00 uur tot 14.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6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9732 </meta:user-defined>
    <dc:language>nl</dc:language>
    <meta:user-defined meta:name="OVERHEIDop.locatietype/OVERHEIDop.gebiedsmarkering">Adres</meta:user-defined>
    <meta:user-defined meta:name="DC.title">Z2026-00009732 / Evenementenmelding / Voortstraat 19, 6051 JP te Maasbracht / Maasgouw / bekendgemaakt op 11 augustus 2026 / organiseren en houden van Open Dag van de Clauscentrale op 19 september 2026 van 09.00 uur tot 14.00 uur / Activiteit: Evenement overi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15</meta:user-defined>
    <meta:user-defined meta:name="OVERHEIDop.GmbID/DC.identifier">gmb-2026-391615</meta:user-defined>
    <meta:user-defined meta:name="OVERHEIDop.versieInformatie"/>
  </office:meta>
</office:document-meta>
</file>