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steigers, hoek Passage 3 en Henri Dunantplein in Hillegom, Z2026-000023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19 augustus 2026</text:p>
            <text:p text:style-name="common-al">Einddatum tot en met: 23 september 2026</text:p>
            <text:p text:style-name="common-al">
            <text:span text:style-name="nadrukcur">Datum besluit: </text:span>17 augustus 2026</text:p>
            <text:p text:style-name="common-al">
            <text:span text:style-name="nadrukcur">Uiterlijke reactiedatum: </text:span>28 september 2026</text:p>
            <text:p text:style-name="common-al">Kenmerk besluit: Z2026-00002381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Hillegom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Hillegom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9161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legom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81</meta:user-defined>
    <dc:language>nl</dc:language>
    <meta:user-defined meta:name="OVERHEIDop.locatietype/OVERHEIDop.gebiedsmarkering">Vlak</meta:user-defined>
    <meta:user-defined meta:name="DC.title">Afgehandelde Vergunning gebruik openbare grond voor het plaatsen van steigers, hoek Passage 3 en Henri Dunantplein in Hillegom, Z2026-00002381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14</meta:user-defined>
    <meta:user-defined meta:name="OVERHEIDop.GmbID/DC.identifier">gmb-2026-391614</meta:user-defined>
    <meta:user-defined meta:name="OVERHEIDop.versieInformatie"/>
  </office:meta>
</office:document-meta>
</file>