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grootschalig verduurzamen en tevens onderhouden van 146 woningen, Stroken buurt in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Zoetermeer heeft op 17 augustus 2026 een besluit verzonden op de aanvraag met zaaknummer 2026-064705 voor het grootschalig verduurzamen en tevens onderhouden van 146 woningen op locatie Stroken buurt in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'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161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1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1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64705</meta:user-defined>
    <meta:user-defined meta:name="DCTERMS.abstract">het grootschalig verduurzamen en tevens onderhouden van 146 woningen</meta:user-defined>
    <dc:language>nl</dc:language>
    <meta:user-defined meta:name="OVERHEIDop.locatietype/OVERHEIDop.gebiedsmarkering">Vlak</meta:user-defined>
    <meta:user-defined meta:name="DC.title">Kennisgeving besluit omgevingsvergunning voor het grootschalig verduurzamen en tevens onderhouden van 146 woningen, Stroken buurt in Zoeterme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13</meta:user-defined>
    <meta:user-defined meta:name="OVERHEIDop.GmbID/DC.identifier">gmb-2026-391613</meta:user-defined>
    <meta:user-defined meta:name="OVERHEIDop.versieInformatie"/>
  </office:meta>
</office:document-meta>
</file>