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Z2026-00011021 / Evenementenmelding / Markt 6, 6107 AT Stevensweert / Maasgouw / bekendgemaakt op 11 augustus 2026 / het melden van Kermisactiviteiten Stevensweert op 11, 12, 13 en 14 september 2026 / Activiteit: Evenement overi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11021 / Evenementenmelding / Markt 6, 6107 AT Stevensweert / Maasgouw / bekendgemaakt op 11 augustus 2026 / het melden van Kermisactiviteiten Stevensweert op </text:p>
            <text:list text:style-name="id1-3-2-1-1-2">
              <text:list-item text:style-override="id1-3-2-1-1-2-1">
                <text:number>•</text:number>
                <text:p text:style-name="al">11 september 2026 van 19.00 uur tot 02.00 uur (12 september); </text:p>
              </text:list-item>
              <text:list-item text:style-override="id1-3-2-1-1-2-2">
                <text:number>•</text:number>
                <text:p text:style-name="al">12 september 2026 van 19.00 uur tot 02.00 uur (13 september); </text:p>
              </text:list-item>
              <text:list-item text:style-override="id1-3-2-1-1-2-3">
                <text:number>•</text:number>
                <text:p text:style-name="al">13 september 2026 van 13.00 uur tot 01.00 uur (14 september); </text:p>
              </text:list-item>
              <text:list-item text:style-override="id1-3-2-1-1-2-4">
                <text:number>•</text:number>
                <text:p text:style-name="al">14 september 2026 van 13.00 uur tot 01.00 uur (15 september). / Activiteit: Evenement overig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9161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1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1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Z2026-00011021 </meta:user-defined>
    <dc:language>nl</dc:language>
    <meta:user-defined meta:name="OVERHEIDop.locatietype/OVERHEIDop.gebiedsmarkering">Adres</meta:user-defined>
    <meta:user-defined meta:name="DC.title">Z2026-00011021 / Evenementenmelding / Markt 6, 6107 AT Stevensweert / Maasgouw / bekendgemaakt op 11 augustus 2026 / het melden van Kermisactiviteiten Stevensweert op 11, 12, 13 en 14 september 2026 / Activiteit: Evenement overi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612</meta:user-defined>
    <meta:user-defined meta:name="OVERHEIDop.GmbID/DC.identifier">gmb-2026-391612</meta:user-defined>
    <meta:user-defined meta:name="OVERHEIDop.versieInformatie"/>
  </office:meta>
</office:document-meta>
</file>