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unning voor De RaatReigerlaan 8, Beilen, aan Reigerlaan 9, 9411GS Bei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ken bekend dat de volgende aanvraag voor een standplaatsvergunning is verleend voor de locatie:</text:p>
            <text:p text:style-name="common-al">Reigerlaan 9, 9411GS Beilen, verkoop van hotdogs op de maandag en zaterdag van 11.00 tot 18.00 uur voor de periode van 18 juli 2026 t/m 17 juli 2029.</text:p>
            <text:p text:style-name="common-al">
            <text:span text:style-name="nadrukvet">Waarom publiceert de gemeente dit bericht?</text:span>
          </text:p>
            <text:p text:style-name="last-al">Een vergunning wordt bij de gemeente Midden-Drenthe aangevraagd om toestemming te krijgen te krijgen voor een standplaats. Met dit bericht laat de gemeente u weten dat er misschien iets verandert in uw omgeving. U kunt nu reageren als u het hier niet mee eens bent. Bent u het niet eens met de vergunning? 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161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117</meta:user-defined>
    <meta:user-defined meta:name="DCTERMS.abstract">Betreft Besluit op locatie Reigerlaan 9, 9411GS Beilen</meta:user-defined>
    <dc:language>nl</dc:language>
    <meta:user-defined meta:name="OVERHEIDop.locatietype/OVERHEIDop.gebiedsmarkering">Punt</meta:user-defined>
    <meta:user-defined meta:name="DC.title">Verleende Standplaatsvergunning voor De RaatReigerlaan 8, Beilen, aan Reigerlaan 9, 9411GS Beil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10</meta:user-defined>
    <meta:user-defined meta:name="OVERHEIDop.GmbID/DC.identifier">gmb-2026-391610</meta:user-defined>
    <meta:user-defined meta:name="OVERHEIDop.versieInformatie"/>
  </office:meta>
</office:document-meta>
</file>