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519 / Aanvraag omgevingsvergunning / Battenweg 6, 6051 AD te Maasbracht / Maasgouw / ingekomen 13 augustus 2026 / het realiseren van een gezondheids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519 / Aanvraag omgevingsvergunning / Battenweg 6, 6051 AD te Maasbracht / Maasgouw / ingekomen 13 augustus 2026 / het realiseren van een gezondheidscentrum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5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519 </meta:user-defined>
    <dc:language>nl</dc:language>
    <meta:user-defined meta:name="OVERHEIDop.locatietype/OVERHEIDop.gebiedsmarkering">Adres</meta:user-defined>
    <meta:user-defined meta:name="DC.title">Z2026-00011519 / Aanvraag omgevingsvergunning / Battenweg 6, 6051 AD te Maasbracht / Maasgouw / ingekomen 13 augustus 2026 / het realiseren van een gezondheidscentru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95</meta:user-defined>
    <meta:user-defined meta:name="OVERHEIDop.GmbID/DC.identifier">gmb-2026-391595</meta:user-defined>
    <meta:user-defined meta:name="OVERHEIDop.versieInformatie"/>
  </office:meta>
</office:document-meta>
</file>