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11434 / Aanvraag omgevingsvergunning / Connorstraat 14, 6067 HE te Linne / Maasgouw / ingekomen 11 augustus 2026 / het plaatsen van een overkapping tegen de garagemuur in de achtertu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11434 / Aanvraag omgevingsvergunning / Connorstraat 14, 6067 HE te Linne / Maasgouw / ingekomen 11 augustus 2026 / het plaatsen van een overkapping tegen de garagemuur in de achtertuin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9159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9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9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1434 </meta:user-defined>
    <dc:language>nl</dc:language>
    <meta:user-defined meta:name="OVERHEIDop.locatietype/OVERHEIDop.gebiedsmarkering">Adres</meta:user-defined>
    <meta:user-defined meta:name="DC.title">Z2026-00011434 / Aanvraag omgevingsvergunning / Connorstraat 14, 6067 HE te Linne / Maasgouw / ingekomen 11 augustus 2026 / het plaatsen van een overkapping tegen de garagemuur in de achtertui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1591</meta:user-defined>
    <meta:user-defined meta:name="OVERHEIDop.GmbID/DC.identifier">gmb-2026-391591</meta:user-defined>
    <meta:user-defined meta:name="OVERHEIDop.versieInformatie"/>
  </office:meta>
</office:document-meta>
</file>