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kermisactiviteiten bij Baexheimerhof van 18 t/m 21-09 in Baexem, Kerkstraat 1a, 6095BD  Baex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de evenementenvergunning heeft verleend voor kermisactiviteiten bij Baexheimerhof van 18 t/m 21-09 in Baexem op locatie Kerkstraat 1a, 6095BD Baexem.</text:p>
            <text:p text:style-name="common-al">18 september 20.00 uur tot 01.30 uur</text:p>
            <text:p text:style-name="common-al">19 september 14.00 uur tot 01.30 uur</text:p>
            <text:p text:style-name="common-al">20 september 14.00 uur tot 01.00 uur</text:p>
            <text:p text:style-name="common-al">21 september 11.00 uur tot 23.00 uur</text:p>
            <text:p text:style-name="common-al">De evenementenvergunning is geregistreerd onder zaaknummer Z2026-00001154 voor de volgende activiteit(en):</text:p>
            <text:list text:style-name="id1-3-2-1-1-7">
              <text:list-item text:style-override="id1-3-2-1-1-7-1">
                <text:number>•</text:number>
                <text:p text:style-name="al">evenement</text:p>
              </text:list-item>
            </text:list>
            <text:p text:style-name="common-al">Het besluit is op 17 augustus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915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154</meta:user-defined>
    <meta:user-defined meta:name="DCTERMS.abstract">Betreft: Besluit evenementen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evenementenvergunning voor kermisactiviteiten bij Baexheimerhof van 18 t/m 21-09 in Baexem, Kerkstraat 1a, 6095BD  Baex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86</meta:user-defined>
    <meta:user-defined meta:name="OVERHEIDop.GmbID/DC.identifier">gmb-2026-391586</meta:user-defined>
    <meta:user-defined meta:name="OVERHEIDop.versieInformatie"/>
  </office:meta>
</office:document-meta>
</file>