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279 / Aanvraag omgevingsvergunning / Het Stepke 21, 6107 CW te Stevensweert / Maasgouw / ingekomen 7 augustus 2026 / het verbouwen van de bestaande buitenber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279 / Aanvraag omgevingsvergunning / Het Stepke 21, 6107 CW te Stevensweert / Maasgouw / ingekomen 7 augustus 2026 / het verbouwen van de bestaande buitenberging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58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279 </meta:user-defined>
    <dc:language>nl</dc:language>
    <meta:user-defined meta:name="OVERHEIDop.locatietype/OVERHEIDop.gebiedsmarkering">Adres</meta:user-defined>
    <meta:user-defined meta:name="DC.title">Z2026-00011279 / Aanvraag omgevingsvergunning / Het Stepke 21, 6107 CW te Stevensweert / Maasgouw / ingekomen 7 augustus 2026 / het verbouwen van de bestaande buitenberg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583</meta:user-defined>
    <meta:user-defined meta:name="OVERHEIDop.GmbID/DC.identifier">gmb-2026-391583</meta:user-defined>
    <meta:user-defined meta:name="OVERHEIDop.versieInformatie"/>
  </office:meta>
</office:document-meta>
</file>