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vervangen van de bestaande garage/berging bij de woning, Vogelzand 3235 1788MC Juliana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Vogelzand 3235 1788MC Julianadorp, vervangen van de bestaande garage/berging bij de woning</text:p>
            <text:p text:style-name="common-al">Datum ontvangst: 07-08-2026 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9157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7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7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8-0048</meta:user-defined>
    <meta:user-defined meta:name="DCTERMS.abstract">vervangen van de bestaande garage/berging bij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verzoek om omgevingsvergunning, vervangen van de bestaande garage/berging bij de woning, Vogelzand 3235 1788MC Julianadorp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74</meta:user-defined>
    <meta:user-defined meta:name="OVERHEIDop.GmbID/DC.identifier">gmb-2026-391574</meta:user-defined>
    <meta:user-defined meta:name="OVERHEIDop.versieInformatie"/>
  </office:meta>
</office:document-meta>
</file>