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aanleggen van een in-/uitrit , Binnenhaven 133 / 135</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West</text:p>
            <text:p text:style-name="common-al">
            
          </text:p>
            <text:p text:style-name="common-al">Op 12 augustus 2026 hebben wij een aanvraag ontvangen voor het aanleggen van een in-/uitrit  op de locatie Binnenhaven 133 / 135. De aanvraag is geregistreerd onder zaaknummer 0153Z2608-0278.</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157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7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7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278</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het aanleggen van een in-/uitrit , Binnenhaven 133 / 135</meta:user-defined>
    <meta:user-defined meta:name="DCTERMS.W3CDTF/DCTERMS.available">2026-08-26</meta:user-defined>
    <meta:user-defined meta:name="DCTERMS.W3CDTF/OVERHEIDop.jaargang">2026</meta:user-defined>
    <meta:user-defined meta:name="OVERHEIDop.publicationIssue">391572</meta:user-defined>
    <meta:user-defined meta:name="OVERHEIDop.GmbID/DC.identifier">gmb-2026-391572</meta:user-defined>
    <meta:user-defined meta:name="OVERHEIDop.versieInformatie"/>
  </office:meta>
</office:document-meta>
</file>