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dakkapel op de locatie Enkweg 17, 7383CV Vo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4 augustus 2026</text:p>
            <text:p text:style-name="common-al">Kenmerk: Z2026-00001500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15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00</meta:user-defined>
    <meta:user-defined meta:name="DCTERMS.abstract">Enkweg 17, 7383CV Voorst</meta:user-defined>
    <dc:language>nl</dc:language>
    <meta:user-defined meta:name="OVERHEIDop.locatietype/OVERHEIDop.gebiedsmarkering">Vlak</meta:user-defined>
    <meta:user-defined meta:name="DC.title">Aanvraag omgevingsvergunning voor het plaatsen van een dakkapel op de locatie Enkweg 17, 7383CV Voors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70</meta:user-defined>
    <meta:user-defined meta:name="OVERHEIDop.GmbID/DC.identifier">gmb-2026-391570</meta:user-defined>
    <meta:user-defined meta:name="OVERHEIDop.versieInformatie"/>
  </office:meta>
</office:document-meta>
</file>