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penstellingsvergunning Wijkertunnel (A9) te Velsen-Zuid en Beverwijk, openstellingsvergunning Wijkertunnel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volgende besluit genomen. </text:p>
            <text:p text:style-name="common-al">
            <text:span text:style-name="nadrukvet">Verleende openstellingsvergunning - reguliere procedure</text:span>
          </text:p>
            <text:p text:style-name="common-al">Het college van burgemeester en wethouders van Velsen heeft een openstellingsvergunning verleend voor:</text:p>
            <text:p text:style-name="common-al">
            <text:span text:style-name="nadrukvet">Velsen-Zuid</text:span>
          </text:p>
            <text:p text:style-name="common-al">Wijkertunnel (A9) te Velsen-Zuid en Beverwijk, openstellingsvergunning Wijkertunnel (07-08-2026) 04534180974</text:p>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text:a xlink:href="https://eur05.safelinks.protection.outlook.com/?url=http%3A%2F%2Fwww.velsen.nl%2F&amp;data=05%7C02%7Cvergunningen%40Velsen.nl%7Ccc10f11870484675e85708def9d6c890%7C72b075f1e73a4915aed2e0703b118b41%7C0%7C0%7C639222898037226028%7CUnknown%7CTWFpbGZsb3d8eyJFbXB0eU1hcGkiOnRydWUsIlYiOiIwLjAuMDAwMCIsIlAiOiJXaW4zMiIsIkFOIjoiTWFpbCIsIldUIjoyfQ%3D%3D%7C0%7C%7C%7C&amp;sdata=aTZzlLJIlxboKFh6rqi0yybd6xAuypGaZ2oBNbFm%2B2E%3D&amp;reserved=0" xlink:type="simple">www.velsen.nl</text:a>;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15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Verleende openstellingsvergunning Wijkertunnel (A9) te Velsen-Zuid en Beverwijk, openstellingsvergunning Wijkertunnel</meta:user-defined>
    <meta:user-defined meta:name="DCTERMS.W3CDTF/DCTERMS.available">2026-08-19</meta:user-defined>
    <meta:user-defined meta:name="DCTERMS.W3CDTF/OVERHEIDop.jaargang">2026</meta:user-defined>
    <meta:user-defined meta:name="OVERHEIDop.publicationIssue">391569</meta:user-defined>
    <meta:user-defined meta:name="OVERHEIDop.GmbID/DC.identifier">gmb-2026-391569</meta:user-defined>
    <meta:user-defined meta:name="OVERHEIDop.versieInformatie"/>
  </office:meta>
</office:document-meta>
</file>