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tarten van een kapsalon aan huis op de locatie Bonegraafseweg 44 te Ochten zaaknummer ODR2518077</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starten van een kapsalon aan huis aan de Bonegraafseweg 44 te Ocht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4 septem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915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tarten van een kapsalon aan huis op de locatie Bonegraafseweg 44 te Ochten zaaknummer ODR2518077</meta:user-defined>
    <meta:user-defined meta:name="DCTERMS.W3CDTF/DCTERMS.available">2026-08-19</meta:user-defined>
    <meta:user-defined meta:name="DCTERMS.W3CDTF/OVERHEIDop.jaargang">2026</meta:user-defined>
    <meta:user-defined meta:name="OVERHEIDop.publicationIssue">391536</meta:user-defined>
    <meta:user-defined meta:name="OVERHEIDop.GmbID/DC.identifier">gmb-2026-391536</meta:user-defined>
    <meta:user-defined meta:name="OVERHEIDop.versieInformatie"/>
  </office:meta>
</office:document-meta>
</file>