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oor het realiseren van een kuilplaat, Moerweg 6 8141PE in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4-07-2026</text:p>
            <text:p text:style-name="common-al">
            <text:span text:style-name="nadrukvet">Locatie:</text:span> Moerweg 6 8141PE in Heino</text:p>
            <text:p text:style-name="common-al">
            <text:span text:style-name="nadrukvet">Zaakomschrijving:</text:span> het realiseren van een kuilplaat</text:p>
            <text:p text:style-name="common-al">
            <text:span text:style-name="nadrukvet">Zaaknummer:</text:span> 0177ESUITE563312026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77ESUITE5633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9152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2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Raalt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77ESUITE563312026</meta:user-defined>
    <meta:user-defined meta:name="DCTERMS.abstract">het realiseren van een kuilplaa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realiseren van een kuilplaat, Moerweg 6 8141PE in Heino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522</meta:user-defined>
    <meta:user-defined meta:name="OVERHEIDop.GmbID/DC.identifier">gmb-2026-391522</meta:user-defined>
    <meta:user-defined meta:name="OVERHEIDop.versieInformatie"/>
  </office:meta>
</office:document-meta>
</file>