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chtkarspelen - ontvangst omgevingsvergunning, het bouwen van een loods, Rysloane 9, Surhuiz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chtkarspelen heeft een omgevingsvergunning ontvangen voor het bouwen van een loods, Rysloane 9, Surhuizum</text:p>
            <text:p text:style-name="common-al">Zaaknummer: Z2026-001215</text:p>
            <text:p text:style-name="common-al">Zaakadres: Rysloane 9, Surhuizum</text:p>
            <text:p text:style-name="common-al">Omschrijving: het bouwen van een loods</text:p>
            <text:p text:style-name="last-al">Datum ontvangst: 14-08-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chtkarspelen</text:p>
            </table:table-cell>
            <table:table-cell office:value-type="string" table:style-name="header.C">
              <text:p text:style-name="headerright"><text:span text:style-name="nr">Nr. 391512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51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51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chtkarspel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chtkarspelen</meta:user-defined>
    <meta:user-defined meta:name="OVERHEID.Gemeente/OVERHEID.authority">Achtkarspe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1215</meta:user-defined>
    <meta:user-defined meta:name="DCTERMS.abstract">het bouwen van een loods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Gemeente Achtkarspelen - ontvangst omgevingsvergunning, het bouwen van een loods, Rysloane 9, Surhuizum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512</meta:user-defined>
    <meta:user-defined meta:name="OVERHEIDop.GmbID/DC.identifier">gmb-2026-391512</meta:user-defined>
    <meta:user-defined meta:name="OVERHEIDop.versieInformatie"/>
  </office:meta>
</office:document-meta>
</file>