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lestrinaweg 321, 2555 SR 's-Gravenhage, Strausslaan 316, 2551 NV 's-Gravenhage, Palestrinaplantsoen 335, 2555 SE 's-Gravenhage, Strausslaan 117, 2551 NB 's-Gravenhage, Palestrinaplant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text:span>
          </text:p>
            <text:p text:style-name="common-al">
            <text:span text:style-name="nadrukvet">
              <text:span text:style-name="nadrukcur"/>
            </text:span>
          </text:p>
            <text:p text:style-name="common-al">
            <text:span text:style-name="nadrukvet">
              <text:span text:style-name="nadrukcur">Ons kenmerk: </text:span>
            </text:span>VTH2026-66911</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Palestrinaweg 321, 2555 SR 's-Gravenhage, Strausslaan 316, 2551 NV 's-Gravenhage, Palestrinaplantsoen 335, 2555 SE 's-Gravenhage, Strausslaan 117, 2551 NB 's-Gravenhage, Palestrinaplantsoen 349, 2555 SE 's-Gravenhage, Palestrinaweg 309, 2555 SR 's-Gravenhage, Palestrinaweg 313, 2555 SR 's-Gravenhage, Strausslaan 304, 2551 NV 's-Gravenhage, Strausslaan 123, 2551 NB 's-Gravenhage, Strausslaan 340, 2551 NV 's-Gravenhage, Strausslaan 115, 2551 NB 's-Gravenhage, Palestrinaweg 301, 2555 SR 's-Gravenhage, Strausslaan 314, 2551 NV 's-Gravenhage, Strausslaan 336, 2551 NV 's-Gravenhage, Strausslaan 103, 2551 NB 's-Gravenhage, Strausslaan 318, 2551 NV 's-Gravenhage, Strausslaan 127, 2551 NB 's-Gravenhage, Strausslaan 342, 2551 NV 's-Gravenhage, Strausslaan 324, 2551 NV 's-Gravenhage, Strausslaan 334, 2551 NV 's-Gravenhage, Strausslaan 308, 2551 NV 's-Gravenhage, Strausslaan 109, 2551 NB 's-Gravenhage, Strausslaan 328, 2551 NV 's-Gravenhage, Strausslaan 322, 2551 NV 's-Gravenhage, Palestrinaweg 319, 2555 SR 's-Gravenhage, Strausslaan 135, 2551 NB 's-Gravenhage, Strausslaan 105, 2551 NB 's-Gravenhage, Strausslaan 312, 2551 NV 's-Gravenhage, Palestrinaweg 305, 2555 SR 's-Gravenhage, Strausslaan 330, 2551 NV 's-Gravenhage, Strausslaan 310, 2551 NV 's-Gravenhage, Strausslaan 129, 2551 NB 's-Gravenhage, Strausslaan 101, 2551 NB 's-Gravenhage, Palestrinaplantsoen 353, 2555 SE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5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11</meta:user-defined>
    <meta:user-defined meta:name="DCTERMS.abstract">het verwijderen van asbesthoudende materialen uit de panden Strauslaan 3-4-314 e.o.</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Meldingen - , Palestrinaweg 321, 2555 SR 's-Gravenhage, Strausslaan 316, 2551 NV 's-Gravenhage, Palestrinaplantsoen 335, 2555 SE 's-Gravenhage, Strausslaan 117, 2551 NB 's-Gravenhage, Palestrinaplants</meta:user-defined>
    <meta:user-defined meta:name="DCTERMS.W3CDTF/DCTERMS.available">2026-08-19</meta:user-defined>
    <meta:user-defined meta:name="DCTERMS.W3CDTF/OVERHEIDop.jaargang">2026</meta:user-defined>
    <meta:user-defined meta:name="OVERHEIDop.publicationIssue">391508</meta:user-defined>
    <meta:user-defined meta:name="OVERHEIDop.GmbID/DC.identifier">gmb-2026-391508</meta:user-defined>
    <meta:user-defined meta:name="OVERHEIDop.versieInformatie"/>
  </office:meta>
</office:document-meta>
</file>