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riefadressen gemeente Berg en D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Het adres Dorpsplein 1, 6562 AH Groesbeek aan te wijzen als gemeentelijk briefadres voor situaties waarin geen ander briefadres beschikbaar is.</text:p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15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rg en D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riefadressen gemeente Berg en Da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04</meta:user-defined>
    <meta:user-defined meta:name="OVERHEIDop.GmbID/DC.identifier">gmb-2026-391504</meta:user-defined>
    <meta:user-defined meta:name="OVERHEIDop.versieInformatie"/>
  </office:meta>
</office:document-meta>
</file>