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Bijlage1PlattegrondopzetwarenmarkttijdensdeNajaarskermis3oktoberen10oktober2026i722ed874-42bd-406b-9a59-b93925e46863.jpg" manifest:media-type="image/x-eps"/>
  <manifest:file-entry manifest:full-path="Pictures/Bijlage2PlattegrondopzetwarenmarkttijdensdeNajaarskermis5oktoberen12oktober2026i50444abe-c193-4e16-b522-e26f1a2f5996.jpg" manifest:media-type="image/x-eps"/>
  <manifest:file-entry manifest:full-path="Pictures/Bijlage3PlattegrondopzetwarenmarkttijdensdeNajaarskermisopmaandag5oktoberi81f78cc0-9b8e-4a34-9ea8-796b4ee5d8cc.jpg" manifest:media-type="image/x-eps"/>
  <manifest:file-entry manifest:full-path="Pictures/Bijlage4PlattegrondopzetwarenmarkttijdensdeNajaarskermisopmaandag5oktoberib888d83b-88b1-4cc4-9e7c-f133757f34b2.jpg" manifest:media-type="image/x-eps"/>
  <manifest:file-entry manifest:full-path="Pictures/Bijlage5PlattegrondopzetwarenmarkttijdensdeNajaarskermis3oktoberen12oktober2026ia7a73f7d-1048-41d1-b27c-dcda633053f3.jpg" manifest:media-type="image/x-eps"/>
  <manifest:file-entry manifest:full-path="Pictures/Bijlage6PlattegrondopzetwarenmarkttijdensdeNajaarskermis3oktoberen12oktober2026i9e35ab8c-c00d-4cdd-accb-eff62642394d.jpg" manifest:media-type="image/x-eps"/>
  <manifest:file-entry manifest:full-path="Pictures/Bijlage7PlattegrondopzetwarenmarkttijdensdeNajaarskermis3oktoberen12oktober2026ife48b932-5530-4711-b606-bf8e87802543.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sluit verplaatsen markt i.v.m. Najaarskermis 2026</text:p>
      <text:section text:name="regeling_id1-3-2" text:style-name="regeling">
        <text:section text:name="aanhef_id1-3-2-1" text:style-name="aanhef">
          <text:section text:name="preambule_id1-3-2-1-1" text:style-name="preambule">
            <text:p text:style-name="al">De concernmanager van de afdeling Stadsbeheer van de gemeente Nijmegen maakt namens het college van burgemeester en wethouders van Nijmegen bekend dat op donderdag 13 augustus 2026, op grond van artikel 5.1 van de Marktverordening Nijmegen 2020, is besloten: </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1.</text:number>
                <text:p text:style-name="al">De warenmarkt op het Kelfkensbos op zaterdag 3 oktober en zaterdag 10 oktober 2026 te verplaatsen naar het Vierdaagseplein. Dit zoals weergegeven op de van dit besluit deel uitmakende plattegrond, opgenomen in bijlage 1;</text:p>
              </text:list-item>
              <text:list-item text:style-override="id1-3-2-2-1-2-2">
                <text:number>2.</text:number>
                <text:p text:style-name="al">De warenmarkt op de Grote markt op maandag 5 oktober en maandag 12 oktober 2026 anders te positioneren. Dit zoals weergegeven op de van dit besluit deel uitmakende plattegrond, opgenomen in bijlage 2; </text:p>
              </text:list-item>
              <text:list-item text:style-override="id1-3-2-2-1-2-3">
                <text:number>3.</text:number>
                <text:p text:style-name="al">De warenmarkt op het Kelfkensbos op maandag 5 oktober 2026 te verplaatsen naar de Burchtstraat en de warenmarkt in de Burchtstraat anders te positioneren. Dit zoals weergegeven op de van dit besluit deel uitmakende plattegronden, opgenomen in bijlage 3 en 4;</text:p>
              </text:list-item>
              <text:list-item text:style-override="id1-3-2-2-1-2-4">
                <text:number>4.</text:number>
                <text:p text:style-name="al">De warenmarkt op de Burchtstraat en Grote markt op zaterdag 3 oktober en zaterdag 12 oktober 2026 anders te positioneren. Dit zoals weergegeven op de van dit besluit deel uitmakende plattegronden, opgenomen in bijlage 5, 6 en 7.</text:p>
              </text:list-item>
            </text:list>
            <text:p text:style-name="al">Krachtens de Algemene wet bestuursrecht kunnen belanghebbenden binnen zes weken na bekendmaking van dit besluit een schriftelijk en gemotiveerd bezwaarschrift indienen bij het college van burgemeester en wethouders van Nijmegen, Postbus 9105, 6500 HG Nijmegen. </text:p>
          </text:section>
        </text:section>
        <text:section text:name="regeling-sluiting_id1-3-2-3" text:style-name="regeling-sluiting">
          <text:section text:name="ondertekening_id1-3-2-3-1">
            <text:p><text:span text:style-name="functie">Namens het college van Burgemeester en Wethouders van Nijmegen,</text:span></text:p>
          </text:section>
          <text:section text:name="ondertekening_id1-3-2-3-2">
            <text:p><text:span text:style-name="functie"/></text:p>
            <text:p><text:span text:style-name="functie">Anco Hamming,</text:span></text:p>
            <text:p><text:span text:style-name="functie">Concernmanager Stadsbeheer</text:span></text:p>
          </text:section>
        </text:section>
        <text:section text:name="nota-toelichting_id1-3-2-4" text:style-name="nota-toelichting">
          <text:p text:style-name="artikel_kop_titel"><text:span text:style-name="label"/> </text:p>
          <text:p text:style-name="al">Motivering</text:p>
          <text:p text:style-name="al"/>
          <text:p text:style-name="al">Op maandag en zaterdag vindt wekelijks de warenmarkt plaats in de binnenstad van Nijmegen. In de Marktverordening is opgenomen dat het college de warenmarkt in bijzondere omstandigheden kan verplaatsen of gewijzigd kan inrichten. De Najaarskermis is daar één van. Met het besluit over de marktverplaatsing tijdens de Najaarskermis geven we de marktondernemers en de organisator van de kermis duidelijkheid over het gezamenlijk gebruik van de openbare ruimte en maken we het organiseren van zowel de Najaarskermis als de markt mogelijk. Door de herinrichting van het Kelfkensbos is het echter niet meer mogelijk om zowel de Najaarskermis als de markt op het Kelfkensbos plaats te laten vinden. De ruimte is beperkter, waardoor minder kermisattracties kunnen worden geplaatst en marktkramen niet meer op de rijbaan kunnen staan op beide zaterdagen. Door de omvang van het evenement en de herinrichting van het Kelfkensbos moeten een aantal marktkramen anders gepositioneerd worden. De verplaatsing zal daarom deels naar het Vierdaagseplein zijn. Eerder is de markt verplaatst naar de Wedren tijdens de Vierdaagsefeesten. De Wedren is tijdens de herinrichting van het Kelfkensbos een goed alternatief gebleken.</text:p>
          <text:p text:style-name="al"/>
          <text:p text:style-name="al">De opstelling van de markt tijdens de Najaarskermis 2026 is opgenomen in bijgevoegde plattegronden. </text:p>
          <text:p text:style-name="al"/>
          <text:p text:style-name="al">
          <text:span text:style-name="nadrukcur">Bijlage 1: Plattegrond opzet warenmarkt tijdens de Najaarskermis op zaterdag 3 oktober en zaterdag 10 oktober 2026.</text:span>
        </text:p>
          <text:p text:style-name="al"/>
          <text:p text:style-name="al">
          <text:span text:style-name="nadrukcur">Bijlage 2: Plattegrond opzet warenmarkt tijdens de Najaarskermis op maandag 5 oktober en maandag 12 oktober 2026.</text:span>
        </text:p>
          <text:p text:style-name="al"/>
          <text:p text:style-name="al">
          <text:span text:style-name="nadrukcur">Bijlage 3 en 4: Plattegrond opzet warenmarkt tijdens de Najaarskermis op maandag 5 oktober</text:span>
        </text:p>
          <text:p text:style-name="al"/>
          <text:p text:style-name="al">
          <text:span text:style-name="nadrukcur">Bijlage 5, 6 en 7: Plattegrond opzet warenmarkt tijdens de Najaarskermis op zaterdag 3 oktober en zaterdag 12 oktober 2026. </text:span>
        </text:p>
        </text:section>
        <text:section text:name="bijlage_id1-3-2-5" text:style-name="bijlage">
          <text:p text:style-name="bijlage_top"/>
          <text:p text:style-name="hoofdstuk_kop"><text:span text:style-name="label">Bijlage</text:span> <text:span text:style-name="nr">1:</text:span> Plattegrond opzet warenmarkt tijdens de Najaarskermis op zaterdag 3 oktober en zaterdag 10 oktober 2026</text:p>
          <text:p text:style-name="al"/>
          <text:p text:style-name="al">
          <draw:frame><draw:text-box><text:section text:name="plaatje_id1-3-2-5-3-1" text:style-name="plaatje">
            <text:p text:style-name="illustratie_id1-3-2-5-3-1-1"><draw:frame draw:style-name="illustratie_id1-3-2-5-3-1-1" text:anchor-type="paragraph" svg:width="153mm" svg:height="203.90377358490565mm"><draw:image xlink:href="Pictures/Bijlage1PlattegrondopzetwarenmarkttijdensdeNajaarskermis3oktoberen10oktober2026i722ed874-42bd-406b-9a59-b93925e46863.jpg" xlink:type="simple"/></draw:frame></text:p>
          </text:section></draw:text-box></draw:frame>
        </text:p>
        </text:section>
        <text:section text:name="bijlage_id1-3-2-6" text:style-name="bijlage">
          <text:p text:style-name="bijlage_top"/>
          <text:p text:style-name="hoofdstuk_kop"><text:span text:style-name="label">Bijlage</text:span> <text:span text:style-name="nr">2:</text:span> Plattegrond opzet warenmarkt tijdens de Najaarskermis op maandag 5 oktober en maandag 12 oktober 2026</text:p>
          <text:p text:style-name="al"/>
          <text:p text:style-name="al">
          <draw:frame><draw:text-box><text:section text:name="plaatje_id1-3-2-6-3-1" text:style-name="plaatje">
            <text:p text:style-name="illustratie_id1-3-2-6-3-1-1"><draw:frame draw:style-name="illustratie_id1-3-2-6-3-1-1" text:anchor-type="paragraph" svg:width="153mm" svg:height="203.2301886792453mm"><draw:image xlink:href="Pictures/Bijlage2PlattegrondopzetwarenmarkttijdensdeNajaarskermis5oktoberen12oktober2026i50444abe-c193-4e16-b522-e26f1a2f5996.jpg" xlink:type="simple"/></draw:frame></text:p>
          </text:section></draw:text-box></draw:frame>
        </text:p>
        </text:section>
        <text:section text:name="bijlage_id1-3-2-7" text:style-name="bijlage">
          <text:p text:style-name="bijlage_top"/>
          <text:p text:style-name="hoofdstuk_kop"><text:span text:style-name="label">Bijlage</text:span> <text:span text:style-name="nr">3:</text:span> Plattegrond opzet warenmarkt tijdens de Najaarskermis op maandag 5 oktober</text:p>
          <text:p text:style-name="al"/>
          <text:p text:style-name="al">
          <draw:frame><draw:text-box><text:section text:name="plaatje_id1-3-2-7-3-1" text:style-name="plaatje">
            <text:p text:style-name="illustratie_id1-3-2-7-3-1-1"><draw:frame draw:style-name="illustratie_id1-3-2-7-3-1-1" text:anchor-type="paragraph" svg:width="153mm" svg:height="201.3056603773585mm"><draw:image xlink:href="Pictures/Bijlage3PlattegrondopzetwarenmarkttijdensdeNajaarskermisopmaandag5oktoberi81f78cc0-9b8e-4a34-9ea8-796b4ee5d8cc.jpg" xlink:type="simple"/></draw:frame></text:p>
          </text:section></draw:text-box></draw:frame>
        </text:p>
        </text:section>
        <text:section text:name="bijlage_id1-3-2-8" text:style-name="bijlage">
          <text:p text:style-name="bijlage_top"/>
          <text:p text:style-name="hoofdstuk_kop"><text:span text:style-name="label">Bijlage</text:span> <text:span text:style-name="nr">4:</text:span> Plattegrond opzet warenmarkt tijdens de Najaarskermis op maandag 5 oktober</text:p>
          <text:p text:style-name="al"/>
          <text:p text:style-name="al">
          <draw:frame><draw:text-box><text:section text:name="plaatje_id1-3-2-8-3-1" text:style-name="plaatje">
            <text:p text:style-name="illustratie_id1-3-2-8-3-1-1"><draw:frame draw:style-name="illustratie_id1-3-2-8-3-1-1" text:anchor-type="paragraph" svg:width="153mm" svg:height="200.6320754716981mm"><draw:image xlink:href="Pictures/Bijlage4PlattegrondopzetwarenmarkttijdensdeNajaarskermisopmaandag5oktoberib888d83b-88b1-4cc4-9e7c-f133757f34b2.jpg" xlink:type="simple"/></draw:frame></text:p>
          </text:section></draw:text-box></draw:frame>
        </text:p>
        </text:section>
        <text:section text:name="bijlage_id1-3-2-9" text:style-name="bijlage">
          <text:p text:style-name="bijlage_top"/>
          <text:p text:style-name="hoofdstuk_kop"><text:span text:style-name="label">Bijlage</text:span> <text:span text:style-name="nr">5:</text:span> Plattegrond opzet warenmarkt tijdens de Najaarskermis op zaterdag 3 oktober en zaterdag 12 oktober 2026 </text:p>
          <text:p text:style-name="al"/>
          <text:p text:style-name="al">
          <draw:frame><draw:text-box><text:section text:name="plaatje_id1-3-2-9-3-1" text:style-name="plaatje">
            <text:p text:style-name="illustratie_id1-3-2-9-3-1-1"><draw:frame draw:style-name="illustratie_id1-3-2-9-3-1-1" text:anchor-type="paragraph" svg:width="153mm" svg:height="199.86226415094336mm"><draw:image xlink:href="Pictures/Bijlage5PlattegrondopzetwarenmarkttijdensdeNajaarskermis3oktoberen12oktober2026ia7a73f7d-1048-41d1-b27c-dcda633053f3.jpg" xlink:type="simple"/></draw:frame></text:p>
          </text:section></draw:text-box></draw:frame>
        </text:p>
        </text:section>
        <text:section text:name="bijlage_id1-3-2-10" text:style-name="bijlage">
          <text:p text:style-name="bijlage_top"/>
          <text:p text:style-name="hoofdstuk_kop"><text:span text:style-name="label">Bijlage</text:span> <text:span text:style-name="nr">6:</text:span> Plattegrond opzet warenmarkt tijdens de Najaarskermis op zaterdag 3 oktober en zaterdag 12 oktober 2026</text:p>
          <text:p text:style-name="al"/>
          <text:p text:style-name="al">
          <draw:frame><draw:text-box><text:section text:name="plaatje_id1-3-2-10-3-1" text:style-name="plaatje">
            <text:p text:style-name="illustratie_id1-3-2-10-3-1-1"><draw:frame draw:style-name="illustratie_id1-3-2-10-3-1-1" text:anchor-type="paragraph" svg:width="153mm" svg:height="203.42264150943396mm"><draw:image xlink:href="Pictures/Bijlage6PlattegrondopzetwarenmarkttijdensdeNajaarskermis3oktoberen12oktober2026i9e35ab8c-c00d-4cdd-accb-eff62642394d.jpg" xlink:type="simple"/></draw:frame></text:p>
          </text:section></draw:text-box></draw:frame>
        </text:p>
        </text:section>
        <text:section text:name="bijlage_id1-3-2-11" text:style-name="bijlage">
          <text:p text:style-name="bijlage_top"/>
          <text:p text:style-name="hoofdstuk_kop"><text:span text:style-name="label">Bijlage</text:span> <text:span text:style-name="nr">7:</text:span> Plattegrond opzet warenmarkt tijdens de Najaarskermis op zaterdag 3 oktober en zaterdag 12 oktober 2026</text:p>
          <text:p text:style-name="al"/>
          <text:p text:style-name="al">
          <draw:frame><draw:text-box><text:section text:name="plaatje_id1-3-2-11-3-1" text:style-name="plaatje">
            <text:p text:style-name="illustratie_id1-3-2-11-3-1-1"><draw:frame draw:style-name="illustratie_id1-3-2-11-3-1-1" text:anchor-type="paragraph" svg:width="153mm" svg:height="201.69056603773586mm"><draw:image xlink:href="Pictures/Bijlage7PlattegrondopzetwarenmarkttijdensdeNajaarskermis3oktoberen12oktober2026ife48b932-5530-4711-b606-bf8e87802543.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5-3-1-1" style:parent-style-name="Standard">
      <style:paragraph-properties style:line-spacing="0mm" style:text-autospace="none" ofo:line-height="0.001cm"/>
    </style:style>
    <style:style style:family="graphic" style:name="illustratie_id1-3-2-5-3-1-1" style:parent-style-name="Standard">
      <style:graphic-properties style:horizontal-pos="left" style:horizontal-rel="paragraph" style:vertical-pos="top" style:vertical-rel="paragraph" style:wrap="none" ofo:margin-right="3mm"/>
    </style:style>
    <style:style style:family="paragraph" style:name="illustratie_id1-3-2-6-3-1-1" style:parent-style-name="Standard">
      <style:paragraph-properties style:line-spacing="0mm" style:text-autospace="none" ofo:line-height="0.001cm"/>
    </style:style>
    <style:style style:family="graphic" style:name="illustratie_id1-3-2-6-3-1-1" style:parent-style-name="Standard">
      <style:graphic-properties style:horizontal-pos="left" style:horizontal-rel="paragraph" style:vertical-pos="top" style:vertical-rel="paragraph" style:wrap="none" ofo:margin-right="3mm"/>
    </style:style>
    <style:style style:family="paragraph" style:name="illustratie_id1-3-2-7-3-1-1" style:parent-style-name="Standard">
      <style:paragraph-properties style:line-spacing="0mm" style:text-autospace="none" ofo:line-height="0.001cm"/>
    </style:style>
    <style:style style:family="graphic" style:name="illustratie_id1-3-2-7-3-1-1" style:parent-style-name="Standard">
      <style:graphic-properties style:horizontal-pos="left" style:horizontal-rel="paragraph" style:vertical-pos="top" style:vertical-rel="paragraph" style:wrap="none" ofo:margin-right="3mm"/>
    </style:style>
    <style:style style:family="paragraph" style:name="illustratie_id1-3-2-8-3-1-1" style:parent-style-name="Standard">
      <style:paragraph-properties style:line-spacing="0mm" style:text-autospace="none" ofo:line-height="0.001cm"/>
    </style:style>
    <style:style style:family="graphic" style:name="illustratie_id1-3-2-8-3-1-1" style:parent-style-name="Standard">
      <style:graphic-properties style:horizontal-pos="left" style:horizontal-rel="paragraph" style:vertical-pos="top" style:vertical-rel="paragraph" style:wrap="none" ofo:margin-right="3mm"/>
    </style:style>
    <style:style style:family="paragraph" style:name="illustratie_id1-3-2-9-3-1-1" style:parent-style-name="Standard">
      <style:paragraph-properties style:line-spacing="0mm" style:text-autospace="none" ofo:line-height="0.001cm"/>
    </style:style>
    <style:style style:family="graphic" style:name="illustratie_id1-3-2-9-3-1-1" style:parent-style-name="Standard">
      <style:graphic-properties style:horizontal-pos="left" style:horizontal-rel="paragraph" style:vertical-pos="top" style:vertical-rel="paragraph" style:wrap="none" ofo:margin-right="3mm"/>
    </style:style>
    <style:style style:family="paragraph" style:name="illustratie_id1-3-2-10-3-1-1" style:parent-style-name="Standard">
      <style:paragraph-properties style:line-spacing="0mm" style:text-autospace="none" ofo:line-height="0.001cm"/>
    </style:style>
    <style:style style:family="graphic" style:name="illustratie_id1-3-2-10-3-1-1" style:parent-style-name="Standard">
      <style:graphic-properties style:horizontal-pos="left" style:horizontal-rel="paragraph" style:vertical-pos="top" style:vertical-rel="paragraph" style:wrap="none" ofo:margin-right="3mm"/>
    </style:style>
    <style:style style:family="paragraph" style:name="illustratie_id1-3-2-11-3-1-1" style:parent-style-name="Standard">
      <style:paragraph-properties style:line-spacing="0mm" style:text-autospace="none" ofo:line-height="0.001cm"/>
    </style:style>
    <style:style style:family="graphic" style:name="illustratie_id1-3-2-1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149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9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49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Nijmegen</meta:user-defined>
    <meta:user-defined meta:name="OVERHEID.Informatietype/DC.type">officiële publicatie</meta:user-defined>
    <meta:user-defined meta:name="OVERHEIDop.Rubriek/DC.type">ander besluit van algemene strekking</meta:user-defined>
    <meta:user-defined meta:name="OVERHEID.Gemeente/DCTERMS.publisher">Nijmegen</meta:user-defined>
    <meta:user-defined meta:name="OVERHEID.Gemeente/OVERHEID.authority">Nijmegen</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DC.source">artikel 5.1 van de Marktverordening Nijmegen 2020]|[https://lokaleregelgeving.overheid.nl/CVDR641312/2#hoofdstuk_1_artikel_5</meta:user-defined>
    <meta:user-defined meta:name="DCTERMS.alternative">Besluit verplaatsen markt i.v.m. Najaarskermis 2026</meta:user-defined>
    <dc:language>nl</dc:language>
    <meta:user-defined meta:name="OVERHEIDop.locatietype/OVERHEIDop.gebiedsmarkering">Gemeente</meta:user-defined>
    <meta:user-defined meta:name="DC.title">Besluit verplaatsen markt i.v.m. Najaarskermis 2026</meta:user-defined>
    <meta:user-defined meta:name="DCTERMS.W3CDTF/DCTERMS.available">2026-08-21</meta:user-defined>
    <meta:user-defined meta:name="DCTERMS.W3CDTF/OVERHEIDop.jaargang">2026</meta:user-defined>
    <meta:user-defined meta:name="OVERHEIDop.publicationIssue">391499</meta:user-defined>
    <meta:user-defined meta:name="OVERHEIDop.betreftRegeling">CVDR765602_1</meta:user-defined>
    <meta:user-defined meta:name="OVERHEIDop.GmbID/DC.identifier">gmb-2026-391499</meta:user-defined>
    <meta:user-defined meta:name="xs:date/OVERHEIDop.startdatum">2026-08-22</meta:user-defined>
    <meta:user-defined meta:name="OVERHEIDop.versieInformatie"/>
  </office:meta>
</office:document-meta>
</file>