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omgevingsvergunning aangevraagd – Kolkweg 26, 5451 NT Mi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het volgende verzoek om intrekking</text:p>
            <text:p text:style-name="common-al">van een omgevingsvergunning hebben ontvangen: </text:p>
            <text:p text:style-name="common-al">Voor: deelname Lbv-regeling</text:p>
            <text:p text:style-name="common-al">Locatie: Kolkweg 26, 5451 NT te Mill	 </text:p>
            <text:p text:style-name="common-al">Zaaknummer: Z/512745</text:p>
            <text:p text:style-name="common-al">Datum ontvangen: 05-08-2026	</text:p>
            <text:p text:style-name="last-al"> Op een verzoek tot intrekking van de omgevingsvergunning kunt u in deze fase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149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745</meta:user-defined>
    <dc:language>nl</dc:language>
    <meta:user-defined meta:name="OVERHEIDop.locatietype/OVERHEIDop.gebiedsmarkering">Punt</meta:user-defined>
    <meta:user-defined meta:name="DC.title">Intrekking omgevingsvergunning aangevraagd – Kolkweg 26, 5451 NT Mil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98</meta:user-defined>
    <meta:user-defined meta:name="OVERHEIDop.GmbID/DC.identifier">gmb-2026-391498</meta:user-defined>
    <meta:user-defined meta:name="OVERHEIDop.versieInformatie"/>
  </office:meta>
</office:document-meta>
</file>