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, het wijzigen van winkelbestemming naar wonen, Gasthuissteeg 13A 2611RH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asthuissteeg 13A 2611RH Delft |het wijzigen van winkelbestemming naar wonen, 17-08-2026</text:p>
            <text:p text:style-name="last-al">De aanvrager heeft de aanvraag voor een omgevingsvergunning ingetrokken. Tegen het intrekken va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14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94</meta:user-defined>
    <meta:user-defined meta:name="DCTERMS.abstract">Gasthuissteeg 13A</meta:user-defined>
    <dc:language>nl</dc:language>
    <meta:user-defined meta:name="OVERHEIDop.locatietype/OVERHEIDop.gebiedsmarkering">Vlak</meta:user-defined>
    <meta:user-defined meta:name="DC.title">Ingetrokken aanvraag omgevingsvergunning, het wijzigen van winkelbestemming naar wonen, Gasthuissteeg 13A 2611RH Delf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94</meta:user-defined>
    <meta:user-defined meta:name="OVERHEIDop.GmbID/DC.identifier">gmb-2026-391494</meta:user-defined>
    <meta:user-defined meta:name="OVERHEIDop.versieInformatie"/>
  </office:meta>
</office:document-meta>
</file>