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restylen en verbouwen van een woning, Grintweg 70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restylen en verbouwen van een woning op het adres Grintweg 70 in Yerseke.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De aanvraag is geregistreerd onder zaaknummer Z2026-00075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9 juli 2026. De gemeente Reimerswaal neemt daarover waarschijnlijk uiterlijk 4 nov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14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755</meta:user-defined>
    <meta:user-defined meta:name="DCTERMS.abstract">Voor: het restylen en verbouwen van een woning. Locatie: Grintweg 70 in Yerseke. Datum ontvangst: 29 juli 2026.</meta:user-defined>
    <dc:language>nl</dc:language>
    <meta:user-defined meta:name="OVERHEIDop.locatietype/OVERHEIDop.gebiedsmarkering">Vlak</meta:user-defined>
    <meta:user-defined meta:name="DC.title">Ingediende aanvraag vergunning voor het restylen en verbouwen van een woning, Grintweg 70 in Yerseke</meta:user-defined>
    <meta:user-defined meta:name="DCTERMS.W3CDTF/DCTERMS.available">2026-08-19</meta:user-defined>
    <meta:user-defined meta:name="DCTERMS.W3CDTF/OVERHEIDop.jaargang">2026</meta:user-defined>
    <meta:user-defined meta:name="OVERHEIDop.publicationIssue">391489</meta:user-defined>
    <meta:user-defined meta:name="OVERHEIDop.GmbID/DC.identifier">gmb-2026-391489</meta:user-defined>
    <meta:user-defined meta:name="OVERHEIDop.versieInformatie"/>
  </office:meta>
</office:document-meta>
</file>