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besluit aanvraag omgevingsvergunning, Akkermuntstraat 19, 5741VJ Beek en Don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een omgevingsvergunning verleent.</text:p>
            <text:p text:style-name="common-al">Locatie: Akkermuntstraat 19, 5741VJ Beek en Donk</text:p>
            <text:p text:style-name="common-al">Activiteit: Bouwen omgevingsplanactiviteit (ruimtelijke bouwactiviteit)</text:p>
            <text:p text:style-name="common-al">Voor: Het uitbreiden van de woning door het optoppen van een bestaande uitbouw </text:p>
            <text:p text:style-name="common-al">Datum aanvraag: 22-07-2026</text:p>
            <text:p text:style-name="common-al">DSO-verzoeknummer: 2026072200975</text:p>
            <text:p text:style-name="common-al">Besluitdatum: 17-08-2026</text:p>
            <text:p text:style-name="common-al">Dag van verzending: 17-08-2026</text:p>
            <text:p text:style-name="common-al">De beschikking en de bijbehorende stukken zijn tot zes weken na de dag van bekendmaking, op aanvraag (digitaal), in te zien. U kunt daarvoor contact opnemen met de Omgevingsdienst Zuidoost-Brabant via het e-mailadres: <text:a xlink:href="mailto:info@odzob.nl" xlink:type="simple">info@odzob.nl</text:a>. Vermeld daarbij het zaaknummer ZOL-2026-000677.</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van gemeente Laarbeek, postbus 190, 5740 AD Beek en Donk.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common-al">Aan deze procedure is het zaaknummer ZOL-2026-000677 gekoppeld. Voor vragen of opmerkingen kunt u contact opnemen met de Omgevingsdienst Zuidoost-Brabant, <text:a xlink:href="mailto:info@odzob.nl" xlink:type="simple">info@odzob.nl</text:a>. Als u gebruik maakt van e-mail, dan verzoeken wij u het zaaknummer in de onderwerpregel te plaats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9148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8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8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OL-2026-000677</meta:user-defined>
    <dc:language>nl</dc:language>
    <meta:user-defined meta:name="OVERHEIDop.locatietype/OVERHEIDop.gebiedsmarkering">Adres</meta:user-defined>
    <meta:user-defined meta:name="DC.title">Gemeente Laarbeek, besluit aanvraag omgevingsvergunning, Akkermuntstraat 19, 5741VJ Beek en Donk</meta:user-defined>
    <meta:user-defined meta:name="DCTERMS.W3CDTF/DCTERMS.available">2026-08-19</meta:user-defined>
    <meta:user-defined meta:name="DCTERMS.W3CDTF/OVERHEIDop.jaargang">2026</meta:user-defined>
    <meta:user-defined meta:name="OVERHEIDop.publicationIssue">391488</meta:user-defined>
    <meta:user-defined meta:name="OVERHEIDop.GmbID/DC.identifier">gmb-2026-391488</meta:user-defined>
    <meta:user-defined meta:name="OVERHEIDop.versieInformatie"/>
  </office:meta>
</office:document-meta>
</file>