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dakopbouw Componistenlaan 133, 2807HG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Omgevingsdienst Midden-Holland (ODMH) namens gemeente Gouda besloten om de beslistermijn van de aanvraag met kenmerk 2026-00013192 voor het bouwen van een dakopbouw op de locatie Componistenlaan 133, 2807HG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147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3192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DC.title">Beslistermijn verlengen aanvraag het bouwen van een dakopbouw Componistenlaan 133, 2807HG Gou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76</meta:user-defined>
    <meta:user-defined meta:name="OVERHEIDop.GmbID/DC.identifier">gmb-2026-391476</meta:user-defined>
    <meta:user-defined meta:name="OVERHEIDop.versieInformatie"/>
  </office:meta>
</office:document-meta>
</file>