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ntheffing verleend, T.h.v. Julianapark 6 2022AA Haarlem, 0392-2026-0118015, het plaatsen van bouwkeet, schaftkeet, twee containers/laadbakken (open), bouwhekken, toilet en stenen 2-3 pakken, op 31-08-2026 07:00 uur t/m 27-11-2026 20:00 uur, verzonden 17-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Gemeente Haarlem, (p/a) Postbus 511, 2003 PB in Haarlem,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14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118015</meta:user-defined>
    <meta:user-defined meta:name="DCTERMS.abstract">het plaatsen van bouwkeet, schaftkeet, twee containers/laadbakken (open), bouwhekken, toilet en stenen 2-3 pakken</meta:user-defined>
    <dc:language>nl</dc:language>
    <meta:user-defined meta:name="OVERHEIDop.locatietype/OVERHEIDop.gebiedsmarkering">Punt</meta:user-defined>
    <meta:user-defined meta:name="DC.title">Gemeente Haarlem, ontheffing verleend, T.h.v. Julianapark 6 2022AA Haarlem, 0392-2026-0118015, het plaatsen van bouwkeet, schaftkeet, twee containers/laadbakken (open), bouwhekken, toilet en stenen 2-3 pakken, op 31-08-2026 07:00 uur t/m 27-11-2026 20:00 uur, verzonden 17-08-2026</meta:user-defined>
    <meta:user-defined meta:name="DCTERMS.W3CDTF/DCTERMS.available">2026-08-19</meta:user-defined>
    <meta:user-defined meta:name="DCTERMS.W3CDTF/OVERHEIDop.jaargang">2026</meta:user-defined>
    <meta:user-defined meta:name="OVERHEIDop.publicationIssue">391471</meta:user-defined>
    <meta:user-defined meta:name="OVERHEIDop.GmbID/DC.identifier">gmb-2026-391471</meta:user-defined>
    <meta:user-defined meta:name="OVERHEIDop.versieInformatie"/>
  </office:meta>
</office:document-meta>
</file>