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Delftlaan 87 2023LD Haarlem, 0392-2026-0136336, het plaatsen van een dakraam aan de voorkant van het dak, ontvangen op 16-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146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6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6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6336</meta:user-defined>
    <meta:user-defined meta:name="DCTERMS.abstract">het plaatsen van een dakraam aan de voorkant van het dak</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Delftlaan 87 2023LD Haarlem, 0392-2026-0136336, het plaatsen van een dakraam aan de voorkant van het dak, ontvangen op 16-08-2026</meta:user-defined>
    <meta:user-defined meta:name="DCTERMS.W3CDTF/DCTERMS.available">2026-08-19</meta:user-defined>
    <meta:user-defined meta:name="DCTERMS.W3CDTF/OVERHEIDop.jaargang">2026</meta:user-defined>
    <meta:user-defined meta:name="OVERHEIDop.publicationIssue">391460</meta:user-defined>
    <meta:user-defined meta:name="OVERHEIDop.GmbID/DC.identifier">gmb-2026-391460</meta:user-defined>
    <meta:user-defined meta:name="OVERHEIDop.versieInformatie"/>
  </office:meta>
</office:document-meta>
</file>