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ieter van der Doesstraat 40-H 1056V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constructieve muurdoorbraak</text:p>
            <text:p text:style-name="common-al">Besluit: verleend</text:p>
            <text:p text:style-name="common-al">Besluit verzonden op: 14-08-2026</text:p>
            <text:p text:style-name="common-al">Zaakadres: Pieter van der Doesstraat 40-H 1056VH Amsterdam</text:p>
            <text:p text:style-name="common-al">Zaaknummer: Z2026-019453</text:p>
            <text:p text:style-name="common-al">DSO-nummer: 20260501013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9453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4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453</meta:user-defined>
    <meta:user-defined meta:name="DCTERMS.abstract">maken van een constructieve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ieter van der Doesstraat 40-H 1056VH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57</meta:user-defined>
    <meta:user-defined meta:name="OVERHEIDop.GmbID/DC.identifier">gmb-2026-391457</meta:user-defined>
    <meta:user-defined meta:name="OVERHEIDop.versieInformatie"/>
  </office:meta>
</office:document-meta>
</file>