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Burgh-Haamstede, Westenschouwenseweg , WTS E 87    - het gebruiken en verhuren van een weiland en aanleg uitrit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gebruiken en verhuren van een weiland en aanleg uitritZaaknummer: 1726527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145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1726660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Omgevingsvergunning, Burgh-Haamstede, Westenschouwenseweg , WTS E 87    - het gebruiken en verhuren van een weiland en aanleg uitritAanvraa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54</meta:user-defined>
    <meta:user-defined meta:name="OVERHEIDop.GmbID/DC.identifier">gmb-2026-391454</meta:user-defined>
    <meta:user-defined meta:name="OVERHEIDop.versieInformatie"/>
  </office:meta>
</office:document-meta>
</file>