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Procedure Omgevingswet voor het bouwen van een loods op locatie Wouwbaan naast nummer 238, Roosendaal, Roosendaal en Nispen (RSD00) P 2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oort aanvraag:</text:span> Omgevingsvergunning</text:p>
            <text:p text:style-name="common-al">
            
          </text:p>
            <text:p text:style-name="common-al">
            <text:span text:style-name="nadrukvet">Locatie:</text:span> Wouwbaan naast nummer 238, Roosendaal, Roosendaal en Nispen (RSD00) P 229</text:p>
            <text:p text:style-name="common-al">
            
          </text:p>
            <text:p text:style-name="common-al">
            <text:span text:style-name="nadrukvet">Omschrijving:</text:span> het bouwen van een loods</text:p>
            <text:p text:style-name="common-al">
            
          </text:p>
            <text:p text:style-name="last-al">
            <text:span text:style-name="nadrukvet">Registratienummer:</text:span> 2026OPA04926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144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268</meta:user-defined>
    <meta:user-defined meta:name="DCTERMS.abstract">Verlengen Beslistermijn Omgevingsvergunning Procedure Omgevingswet voor het bouwen van een loods op locatie Wouwbaan naast nummer 238, Roosendaal, Roosendaal en Nispen (RSD00) P 229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Verlengen Beslistermijn Omgevingsvergunning Procedure Omgevingswet voor het bouwen van een loods op locatie Wouwbaan naast nummer 238, Roosendaal, Roosendaal en Nispen (RSD00) P 229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44</meta:user-defined>
    <meta:user-defined meta:name="OVERHEIDop.GmbID/DC.identifier">gmb-2026-391444</meta:user-defined>
    <meta:user-defined meta:name="OVERHEIDop.versieInformatie"/>
  </office:meta>
</office:document-meta>
</file>