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technische vergunning padelhal De Leechkamp, Burgemeester Bothenius Lohmanlaan 40 F, Burgum</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technische vergunning padelhal De Leechkamp, Burgemeester Bothenius Lohmanlaan 40 F, Burgum</text:p>
            <text:p text:style-name="common-al">Zaaknummer: TZ2026-001717</text:p>
            <text:p text:style-name="common-al">Zaakadres: Burgemeester Bothenius Lohmanlaan 40 F, Burgum</text:p>
            <text:p text:style-name="common-al">Omschrijving: technische vergunning padelhal De Leechkamp</text:p>
            <text:p text:style-name="common-al">Datum ontvangst: 09-07-2026</text:p>
            <text:p text:style-name="common-al">Datum bekendmaking: 14-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9143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3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3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717</meta:user-defined>
    <meta:user-defined meta:name="DCTERMS.abstract">technische vergunning padelhal De Leechkamp</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verleend omgevingsvergunning (reguliere procedure), technische vergunning padelhal De Leechkamp, Burgemeester Bothenius Lohmanlaan 40 F, Burgum</meta:user-defined>
    <meta:user-defined meta:name="DCTERMS.W3CDTF/DCTERMS.available">2026-08-19</meta:user-defined>
    <meta:user-defined meta:name="DCTERMS.W3CDTF/OVERHEIDop.jaargang">2026</meta:user-defined>
    <meta:user-defined meta:name="OVERHEIDop.publicationIssue">391433</meta:user-defined>
    <meta:user-defined meta:name="OVERHEIDop.GmbID/DC.identifier">gmb-2026-391433</meta:user-defined>
    <meta:user-defined meta:name="OVERHEIDop.versieInformatie"/>
  </office:meta>
</office:document-meta>
</file>