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gen vergunningen APV en bijzondere wet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Onthaal Oranjebus Chaam</text:span>, op zaterdag 29 augustus 2026 van 13.30 uur tot 19.00 uur in Chaam, Bredaseweg, Gilzeweg en op het sportpark in Chaam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9142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2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Lijn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Ingekomen aanvragen vergunningen APV en bijzondere wet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29</meta:user-defined>
    <meta:user-defined meta:name="OVERHEIDop.GmbID/DC.identifier">gmb-2026-391429</meta:user-defined>
    <meta:user-defined meta:name="OVERHEIDop.versieInformatie"/>
  </office:meta>
</office:document-meta>
</file>