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7093631i5ab3d4e7-9f61-42ae-ae65-4f95c70fdd8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5">
      <text:list-level-style-bullet text:bullet-char="•" text:level="1">
        <style:list-level-properties text:min-label-width="10mm"/>
      </text:list-level-style-bullet>
    </text:list-style>
    <text:list-style style:name="id1-3-2-1-3-5-1">
      <text:list-level-style-bullet text:bullet-char="•" text:level="1">
        <style:list-level-properties text:min-label-width="10mm"/>
      </text:list-level-style-bullet>
    </text:list-style>
    <text:list-style style:name="id1-3-2-1-3-5-2">
      <text:list-level-style-bullet text:bullet-char="•" text:level="1">
        <style:list-level-properties text:min-label-width="10mm"/>
      </text:list-level-style-bullet>
    </text:list-style>
    <text:list-style style:name="id1-3-2-1-3-5-3">
      <text:list-level-style-bullet text:bullet-char="•" text:level="1">
        <style:list-level-properties text:min-label-width="10mm"/>
      </text:list-level-style-bullet>
    </text:list-style>
    <text:list-style style:name="id1-3-2-1-3-5-4">
      <text:list-level-style-bullet text:bullet-char="•" text:level="1">
        <style:list-level-properties text:min-label-width="10mm"/>
      </text:list-level-style-bullet>
    </text:list-style>
    <text:list-style style:name="id1-3-2-1-3-5-5">
      <text:list-level-style-bullet text:bullet-char="•" text:level="1">
        <style:list-level-properties text:min-label-width="10mm"/>
      </text:list-level-style-bullet>
    </text:list-style>
    <text:list-style style:name="id1-3-2-1-3-5-6">
      <text:list-level-style-bullet text:bullet-char="•" text:level="1">
        <style:list-level-properties text:min-label-width="10mm"/>
      </text:list-level-style-bullet>
    </text:list-style>
    <text:list-style style:name="id1-3-2-1-3-5-7">
      <text:list-level-style-bullet text:bullet-char="•" text:level="1">
        <style:list-level-properties text:min-label-width="10mm"/>
      </text:list-level-style-bullet>
    </text:list-style>
    <text:list-style style:name="id1-3-2-1-3-5-8">
      <text:list-level-style-bullet text:bullet-char="•" text:level="1">
        <style:list-level-properties text:min-label-width="10mm"/>
      </text:list-level-style-bullet>
    </text:list-style>
    <text:list-style style:name="id1-3-2-1-3-5-9">
      <text:list-level-style-bullet text:bullet-char="•" text:level="1">
        <style:list-level-properties text:min-label-width="10mm"/>
      </text:list-level-style-bullet>
    </text:list-style>
    <text:list-style style:name="id1-3-2-1-3-5-10">
      <text:list-level-style-bullet text:bullet-char="•" text:level="1">
        <style:list-level-properties text:min-label-width="10mm"/>
      </text:list-level-style-bullet>
    </text:list-style>
    <text:list-style style:name="id1-3-2-1-3-5-11">
      <text:list-level-style-bullet text:bullet-char="•" text:level="1">
        <style:list-level-properties text:min-label-width="10mm"/>
      </text:list-level-style-bullet>
    </text:list-style>
    <text:list-style style:name="id1-3-2-1-3-5-1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3-5-1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3-5-1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3-5-11-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3-5-11-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3-6">
      <text:list-level-style-bullet text:bullet-char="•" text:level="1">
        <style:list-level-properties text:min-label-width="10mm"/>
      </text:list-level-style-bullet>
    </text:list-style>
    <text:list-style style:name="id1-3-2-1-3-6-1">
      <text:list-level-style-bullet text:bullet-char="•" text:level="1">
        <style:list-level-properties text:min-label-width="10mm"/>
      </text:list-level-style-bullet>
    </text:list-style>
    <text:list-style style:name="id1-3-2-1-3-6-2">
      <text:list-level-style-bullet text:bullet-char="•" text:level="1">
        <style:list-level-properties text:min-label-width="10mm"/>
      </text:list-level-style-bullet>
    </text:list-style>
    <text:list-style style:name="id1-3-2-1-3-6-3">
      <text:list-level-style-bullet text:bullet-char="•" text:level="1">
        <style:list-level-properties text:min-label-width="10mm"/>
      </text:list-level-style-bullet>
    </text:list-style>
    <text:list-style style:name="id1-3-2-1-3-6-4">
      <text:list-level-style-bullet text:bullet-char="•" text:level="1">
        <style:list-level-properties text:min-label-width="10mm"/>
      </text:list-level-style-bullet>
    </text:list-style>
    <text:list-style style:name="id1-3-2-1-3-6-5">
      <text:list-level-style-bullet text:bullet-char="•" text:level="1">
        <style:list-level-properties text:min-label-width="10mm"/>
      </text:list-level-style-bullet>
    </text:list-style>
    <text:list-style style:name="id1-3-2-1-3-6-6">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8">
      <text:list-level-style-bullet text:bullet-char="•" text:level="1">
        <style:list-level-properties text:min-label-width="10mm"/>
      </text:list-level-style-bullet>
    </text:list-style>
    <text:list-style style:name="id1-3-2-4-8-1">
      <text:list-level-style-bullet text:bullet-char="•" text:level="1">
        <style:list-level-properties text:min-label-width="10mm"/>
      </text:list-level-style-bullet>
    </text:list-style>
    <text:list-style style:name="id1-3-2-4-8-2">
      <text:list-level-style-bullet text:bullet-char="•" text:level="1">
        <style:list-level-properties text:min-label-width="10mm"/>
      </text:list-level-style-bullet>
    </text:list-style>
    <text:list-style style:name="id1-3-2-4-8-3">
      <text:list-level-style-bullet text:bullet-char="•" text:level="1">
        <style:list-level-properties text:min-label-width="10mm"/>
      </text:list-level-style-bullet>
    </text:list-style>
    <text:list-style style:name="id1-3-2-4-8-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verwijderen van parkeerplaatsen in de parkeerschijfzone en het verplaatsen van een gehandicaptenparkeerplaats aan Kerkstraat te Cuijk</text:p>
      <text:section text:name="regeling_id1-3-2" text:style-name="regeling">
        <text:section text:name="aanhef_id1-3-2-1" text:style-name="aanhef">
          <text:section text:name="context_id1-3-2-1-1" text:style-name="context">
            <text:p text:style-name="context.al">Z/25/272810</text:p>
            <text:p text:style-name="context_bottom"/>
          </text:section>
          <text:p text:style-name="aanhef_wie">Burgemeester en wethouders van de gemeente Land van Cuijk,</text:p>
          <text:section text:name="considerans_id1-3-2-1-3" text:style-name="considerans">
            <text:p text:style-name="considerans.al">Op grond van artikel 18, eerste lid, onder d, van de Wegenverkeerswet 1994, bevoegd dit verkeersbesluit te nemen;</text:p>
            <text:p text:style-name="considerans.al">Op grond van artikel 15, eerste lid, van de Wegenverkeerswet 1994 verplicht tot het nemen van een verkeersbesluit voor de plaatsing of verwijdering van de in artikel 12 van het Besluit administratieve bepalingen inzake het wegverkeer genoemde verkeerstekens, alsmede voor onderborden voor zover daardoor een gebod of verbod ontstaat of wordt gewijzigd;</text:p>
            <text:p text:style-name="considerans.al">Op grond van artikel 15, tweede lid, van de wegenverkeerswet 1994 verplicht tot het nemen van een verkeersbesluit voor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maakt; </text:p>
            <text:p text:style-name="considerans.al">OVERWEGENDE: </text:p>
            <text:list text:style-name="id1-3-2-1-3-5">
              <text:list-item text:style-override="id1-3-2-1-3-5-1">
                <text:number>•</text:number>
                <text:p text:style-name="al">dat de Kerkstraat gelegen is binnen de bebouwde kom van Cuijk;</text:p>
              </text:list-item>
              <text:list-item text:style-override="id1-3-2-1-3-5-2">
                <text:number>•</text:number>
                <text:p text:style-name="al"> dat de Kerkstraat in beheer is bij de gemeente Land van Cuijk;</text:p>
              </text:list-item>
              <text:list-item text:style-override="id1-3-2-1-3-5-3">
                <text:number>•</text:number>
                <text:p text:style-name="al"> dat in de Kerkstraat ter hoogte van huisnummer 5, 12 parkeerplaatsen in de parkeerschijfzone (blauwe zone) liggen;</text:p>
              </text:list-item>
              <text:list-item text:style-override="id1-3-2-1-3-5-4">
                <text:number>•</text:number>
                <text:p text:style-name="al"> dat één van deze parkeerplaatsen een gehandicaptenparkeerplaats is;</text:p>
              </text:list-item>
              <text:list-item text:style-override="id1-3-2-1-3-5-5">
                <text:number>•</text:number>
                <text:p text:style-name="al"> dat de gemeenteraad op 3 februari een besluit heeft genomen ten behoeve van de bouw van een Romeinse Tempel in het kader van het project Promotie Romeins Verleden;</text:p>
              </text:list-item>
              <text:list-item text:style-override="id1-3-2-1-3-5-6">
                <text:number>•</text:number>
                <text:p text:style-name="al"> dat de gemeente op deze locatie een Romeinse Tempel met bijbehorend plein wil realiseren dat bijdraagt aan visualisering van het Romeins Verleden van Cuijk, de verblijfskwaliteit van de binnenstad en de leefbaarheid en het aantrekkelijker maken van het centrumgebied bevordert;</text:p>
              </text:list-item>
              <text:list-item text:style-override="id1-3-2-1-3-5-7">
                <text:number>•</text:number>
                <text:p text:style-name="al"> dat het verwijderen van de betreffende parkeerplaatsen noodzakelijk is om ruimte te maken voor de aanleg van dit plein en dit verkeersveilig op te lossen;</text:p>
              </text:list-item>
              <text:list-item text:style-override="id1-3-2-1-3-5-8">
                <text:number>•</text:number>
                <text:p text:style-name="al"> dat het verwijderen van de parkeerplaatsen via een maatwerkvoorstel aan het College is voorgelegd en zij hebben ingestemd met de gekozen oplossing voor compensatie van een deel van deze parkeerplaatsen in de nabijheid.</text:p>
              </text:list-item>
              <text:list-item text:style-override="id1-3-2-1-3-5-9">
                <text:number>•</text:number>
                <text:p text:style-name="al"> dat bij de voorbereiding van dit besluit de belangen van direct omwonenden en ondernemers zijn geïnventariseerd via gesprekken en mailcontacten;</text:p>
              </text:list-item>
              <text:list-item text:style-override="id1-3-2-1-3-5-10">
                <text:number>•</text:number>
                <text:p text:style-name="al"> dat daarbij naar voren is gebracht dat er zorgen bestaan over de beschikbaarheid van parkeerplaatsen voor bezoekers en bewoners maar zeker ook zorgen over de huidige verkeersbelasting van de Kerkstraat;</text:p>
              </text:list-item>
              <text:list-item text:style-override="id1-3-2-1-3-5-11">
                <text:number>•</text:number>
                <text:p text:style-name="al"> dat deze belangen zijn afgewogen tegen:</text:p>
                <text:list text:style-name="id1-3-2-1-3-5-11-3">
                  <text:list-item text:style-override="id1-3-2-1-3-5-11-3-1">
                    <text:number>o</text:number>
                    <text:p text:style-name="al">het waarborgen van de verkeersveiligheid rondom onder andere de kerk, de beeldentuin en de Romeinse Tempel (het verzekeren van de veiligheid op de weg en het beschermen van weggebruikers en passagiers);</text:p>
                  </text:list-item>
                  <text:list-item text:style-override="id1-3-2-1-3-5-11-3-2">
                    <text:number>o</text:number>
                    <text:p text:style-name="al"> het algemene belang van de promotie en aantrekking van de binnenstad voor bezoekers en de realisatie van een plein dat de verblijfskwaliteit en aantrekkelijkheid van het centrum vergroot;</text:p>
                  </text:list-item>
                  <text:list-item text:style-override="id1-3-2-1-3-5-11-3-3">
                    <text:number>o</text:number>
                    <text:p text:style-name="al"> de negatieve gevolgen voor het parkeren worden beperkt doordat binnen korte loopafstand, in de Kerkstraat enkele parkeervakken worden gecompenseerd</text:p>
                  </text:list-item>
                  <text:list-item text:style-override="id1-3-2-1-3-5-11-3-4">
                    <text:number>o</text:number>
                    <text:p text:style-name="al"> de negatieve gevolgen voor het parkeren worden beperkt doordat binnen korte loopafstand diverse blauwe zone parkeervakken aan de Grotestraat en Deken van den Ackerhof aanwezig zijn. Ook zijn er voldoende parkeerplaatsen aan de Waaistraat beschikbaar waar voor onbeperkte parkeerduur geparkeerd mag worden. </text:p>
                  </text:list-item>
                </text:list>
              </text:list-item>
            </text:list>
            <text:list text:style-name="id1-3-2-1-3-6">
              <text:list-item text:style-override="id1-3-2-1-3-6-1">
                <text:number>•</text:number>
                <text:p text:style-name="al">hiermee naar het oordeel van het college sprake is van een evenwichtige belangenafweging waarin zowel de bereikbaarheid als de leefbaarheid van de binnenstad zijn meegenomen;</text:p>
              </text:list-item>
              <text:list-item text:style-override="id1-3-2-1-3-6-2">
                <text:number>•</text:number>
                <text:p text:style-name="al"> dat daarom 11 parkeerplaatsen in de parkeerschijfzone worden verwijderd en daarvoor 3 parkeerplaatsen worden toegevoegd op het Kerkplein conform de situatieschets;</text:p>
              </text:list-item>
              <text:list-item text:style-override="id1-3-2-1-3-6-3">
                <text:number>•</text:number>
                <text:p text:style-name="al"> dat daarom 1 gehandicaptenparkeerplaats wordt verwijderd en daarvoor 1 parkeerplaats wordt toegevoegd op het Kerkplein conform de situatieschets;</text:p>
              </text:list-item>
              <text:list-item text:style-override="id1-3-2-1-3-6-4">
                <text:number>•</text:number>
                <text:p text:style-name="al"> dat de bovenvermelde maatregel wordt genomen op basis van artikel 2 van de Wegenverkeerswet 1994 om het verzekeren van de veiligheid op de weg en het beschermen van weggebruikers en passagiers;</text:p>
              </text:list-item>
              <text:list-item text:style-override="id1-3-2-1-3-6-5">
                <text:number>•</text:number>
                <text:p text:style-name="al"> dat voor de uitvoering van deze maatregel een verkeersbesluit dient te worden genomen;</text:p>
              </text:list-item>
              <text:list-item text:style-override="id1-3-2-1-3-6-6">
                <text:number>•</text:number>
                <text:p text:style-name="al"> dat gelet op artikel 24 van het BABW overleg is gevoerd met de taakaccenthouder verkeer van politie eenheid Oost-Brabant en basisteam Maas en Leijgraaf en dat deze akkoord gaat met het onderstaand besluit. </text:p>
              </text:list-item>
            </text:list>
            <text:p text:style-name="considerans_bottom"/>
          </text:section>
        </text:section>
        <text:section text:name="regeling-tekst_id1-3-2-2" text:style-name="regeling-tekst">
          <text:section text:name="tekst_id1-3-2-2-1" text:style-name="tekst">
            <text:p text:style-name="common-al">BESLUITEN:</text:p>
            <text:p text:style-name="last-al">Op grond van vorenstaande overwegingen tot:</text:p>
            <text:list text:style-name="id1-3-2-2-1-3">
              <text:list-item text:style-override="id1-3-2-2-1-3-1">
                <text:number>1.</text:number>
                <text:p text:style-name="al">het verwijderen van 11 parkeerplaatsen aan de Kerkstraat in de parkeerschijfzone, zoals aangegeven met borden E10 en E11 van bijlage 1 van het RVV 1990 aan het begin van de zone. Zie ook onderstaande situatieschets;</text:p>
              </text:list-item>
              <text:list-item text:style-override="id1-3-2-2-1-3-2">
                <text:number>2.</text:number>
                <text:p text:style-name="al">Het aanleggen van 3 extra parkeerplaatsen aan het Kerkplein in de parkeerschijfzone, zoals aangegeven met borden E10 en E11 van bijlage 1 van het RVV 1990 aan het begin van de zone. Zie ook onderstaande situatieschets;</text:p>
              </text:list-item>
              <text:list-item text:style-override="id1-3-2-2-1-3-3">
                <text:number>3.</text:number>
                <text:p text:style-name="al">Het verwijderen van één gehandicaptenparkeerplaats aan de Kerkstraat in de parkeerschijfzone, zoals aangegeven met borden E6, E10 en E11 van bijlage 1 van het RVV 1990 (aan het begin van de zone). Zie ook onderstaande situatieschets; </text:p>
              </text:list-item>
              <text:list-item text:style-override="id1-3-2-2-1-3-4">
                <text:number>4.</text:number>
                <text:p text:style-name="al">Het aanleggen van één gehandicaptenparkeerplaats aan het Kerkplein, zoals aangegeven met bord E6 van bijlage 1 van het RVV 1990. Zie ook onderstaande situatieschets;</text:p>
              </text:list-item>
            </text:list>
            <text:p text:style-name="tekst_bottom"/>
          </text:section>
        </text:section>
        <text:section text:name="regeling-sluiting_id1-3-2-3" text:style-name="regeling-sluiting">
          <text:section text:name="gegeven_id1-3-2-3-1" text:style-name="gegeven">
            <text:p text:style-name="dagtekening">
            <text:span text:style-name="plaats"> Boxmeer, </text:span>
            <text:span text:style-name="datum">11 augustus 2026 </text:span>
          </text:p>
          </text:section>
          <text:section text:name="ondertekening_id1-3-2-3-2">
            <text:p><text:span text:style-name="deze">namens burgemeester en wethouders van de gemeente Land van Cuijk,</text:span></text:p>
          </text:section>
          <text:section text:name="ondertekening_id1-3-2-3-3">
            <text:p><text:span text:style-name="deze">Jos Bennink</text:span></text:p>
          </text:section>
          <text:section text:name="ondertekening_id1-3-2-3-4">
            <text:p><text:span text:style-name="organisatie">Teammanager Civiel &amp; Verkeer</text:span></text:p>
          </text:section>
        </text:section>
        <text:section text:name="bezwaarschrift_id1-3-2-4" text:style-name="bezwaarschrift">
          <text:p text:style-name="bezwaarschrift_top"/>
          <text:p text:style-name="bezwaarschrift_al">Dit document is elektronisch ondertekend en daarom niet voorzien van een visuele handtekening.</text:p>
          <text:p text:style-name="bezwaarschrift_al">
          <text:span text:style-name="nadrukvet">Situatieschets</text:span>
        </text:p>
          <text:p text:style-name="bezwaarschrift_al">
          <draw:frame><draw:text-box><text:section text:name="plaatje_id1-3-2-4-3-1" text:style-name="plaatje">
            <text:p text:style-name="illustratie_id1-3-2-4-3-1-1"><draw:frame draw:style-name="illustratie_id1-3-2-4-3-1-1" text:anchor-type="paragraph" svg:width="120mm" svg:height="149.60000000000002mm"><draw:image xlink:href="Pictures/Schermafbeelding2026-08-17093631i5ab3d4e7-9f61-42ae-ae65-4f95c70fdd82.png" xlink:type="simple"/></draw:frame></text:p>
          </text:section></draw:text-box></draw:frame>
        </text:p>
          <text:p text:style-name="bezwaarschrift_al">
          <text:span text:style-name="nadrukondlijn">Bezwaar</text:span>
        </text:p>
          <text:p text:style-name="bezwaarschrift_al">Als u het niet eens bent met dit besluit, dan kunt u ons bellen om dit met ons te bespreken. </text:p>
          <text:p text:style-name="bezwaarschrift_al">Komen we er niet uit? Stuur ons dan een bezwaarschrift. Dat is een brief waarin u zo duidelijk mogelijk beschrijft waarom u het niet eens bent met ons besluit.</text:p>
          <text:p text:style-name="bezwaarschrift_al">In het bezwaarschrift zet u: </text:p>
          <text:list text:style-name="id1-3-2-4-8">
            <text:list-item text:style-override="id1-3-2-4-8-1">
              <text:number>•</text:number>
              <text:p text:style-name="al">uw naam, adres en telefoonnummer;</text:p>
            </text:list-item>
            <text:list-item text:style-override="id1-3-2-4-8-2">
              <text:number>•</text:number>
              <text:p text:style-name="al"> de datum van uw bezwaarschrift;</text:p>
            </text:list-item>
            <text:list-item text:style-override="id1-3-2-4-8-3">
              <text:number>•</text:number>
              <text:p text:style-name="al"> een omschrijving van het besluit waartegen u bezwaar maakt;</text:p>
            </text:list-item>
            <text:list-item text:style-override="id1-3-2-4-8-4">
              <text:number>•</text:number>
              <text:p text:style-name="al"> waarom u het niet met ons besluit eens bent.</text:p>
            </text:list-item>
          </text:list>
          <text:p text:style-name="bezwaarschrift_al">Vergeet niet uw bezwaarschrift te ondertekenen. </text:p>
          <text:p text:style-name="bezwaarschrift_al">Het bezwaarschrift stuurt u samen met een kopie van ons besluit (deze publicatie) naar:</text:p>
          <text:p text:style-name="bezwaarschrift_al">College van burgemeester en wethouders van de gemeente Land van Cuijk, Postbus 177, 5830 AD Boxmeer.</text:p>
          <text:p text:style-name="bezwaarschrift_al">
          <text:span text:style-name="nadrukvet">
            <text:span text:style-name="nadrukondlijn">Let op:</text:span>
          </text:span> stuur uw brief binnen zes weken na de publicatiedatum van het besluit. Als u de brief later stuurt kan dat betekenen dat wij uw bezwaarschrift niet in behandeling nemen.</text:p>
          <text:p text:style-name="bezwaarschrift_al">
          <text:span text:style-name="nadrukvet">
            <text:span text:style-name="nadrukondlijn">Dringend probleem? Vraag een voorlopige voorziening aan</text:span>
          </text:span>
        </text:p>
          <text:p text:style-name="bezwaarschrift_al">Het sturen van uw brief met bezwaar verandert nog niets aan ons besluit. Het blijft geldig. Wij moeten eerst een beslissing op uw bezwaar nemen. Vindt u dat u daar niet op kunt wachten omdat er een dringend probleem is? Dan kunt u aan de rechter vragen om een tijdelijke beslissing te nemen. Dat noemen we een voorlopige voorziening. Dat is dus een beslissing van de rechter totdat wij op uw bezwaar hebben beslist. De rechter beslist wat er moet gebeuren.</text:p>
          <text:p text:style-name="bezwaarschrift_al">Schrijf hiervoor een brief naar:</text:p>
          <text:p text:style-name="bezwaarschrift_al">
          <text:span text:style-name="nadrukvet">
            <text:span text:style-name="nadrukondlijn">Rechtbank Oost-Brabant, afdeling Bestuursrecht</text:span>
          </text:span>
        </text:p>
          <text:p text:style-name="bezwaarschrift_al">Postbus 90125</text:p>
          <text:p text:style-name="bezwaarschrift_al">5200 MA ’s-Hertogenbosch.</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39142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2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2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and van Cuijk</meta:user-defined>
    <meta:user-defined meta:name="OVERHEID.Gemeente/OVERHEID.authority">Land van Cuijk</meta:user-defined>
    <meta:user-defined meta:name="OVERHEID.Informatietype/DC.type">officiële publicatie</meta:user-defined>
    <meta:user-defined meta:name="OVERHEIDop.Rubriek/DC.type">verkeersbesluit of -mededeling</meta:user-defined>
    <meta:user-defined meta:name="OVERHEID.Gemeente/DCTERMS.publisher">Land van Cu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and van Cuijk - verwijderen van parkeerplaatsen in de parkeerschijfzone en het verplaatsen van een gehandicaptenparkeerplaats  - aan Kerkstraat te Cuijk</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Z/25/272810</meta:user-defined>
    <meta:user-defined meta:name="OVERHEIDop.verkeersbordcode">E6</meta:user-defined>
    <meta:user-defined meta:name="OVERHEIDop.verkeersbordcode">E10</meta:user-defined>
    <meta:user-defined meta:name="OVERHEIDop.verkeersbordcode">E11</meta:user-defined>
    <dc:language>nl</dc:language>
    <meta:user-defined meta:name="OVERHEIDop.locatietype/OVERHEIDop.gebiedsmarkering">Weg</meta:user-defined>
    <meta:user-defined meta:name="DC.title">Verkeersbesluit voor het verwijderen van parkeerplaatsen in de parkeerschijfzone en het verplaatsen van een gehandicaptenparkeerplaats aan Kerkstraat te Cuijk</meta:user-defined>
    <meta:user-defined meta:name="DCTERMS.W3CDTF/DCTERMS.available">2026-08-20</meta:user-defined>
    <meta:user-defined meta:name="DCTERMS.W3CDTF/OVERHEIDop.jaargang">2026</meta:user-defined>
    <meta:user-defined meta:name="OVERHEIDop.publicationIssue">391426</meta:user-defined>
    <meta:user-defined meta:name="OVERHEIDop.GmbID/DC.identifier">gmb-2026-391426</meta:user-defined>
    <meta:user-defined meta:name="OVERHEIDop.versieInformatie"/>
  </office:meta>
</office:document-meta>
</file>