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Percelen nummers 3, 17 en 24, Hamseweg 2, 4927SG Hooge Zwaluw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op 17 augustus 2026 een ontheffing is verleend met zaaknummer 2026-1463, voor het maken van geluid op locatie Percelen nummers 3, 17 en 24, Hamseweg 2, 4927SG Hooge Zwaluwe van 17 augustus tot en met 18 oktober 2026. Dit heeft te maken met het plaatsen van 2 knalapparaten.</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14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2026-1463</meta:user-defined>
    <meta:user-defined meta:name="DCTERMS.abstract">Betreft: Beschikking op aanvraag op locatie Percelen nummers 3, 17 en 24, Hamseweg 2, 4927SG Hooge Zwaluwe</meta:user-defined>
    <dc:language>nl</dc:language>
    <meta:user-defined meta:name="OVERHEIDop.locatietype/OVERHEIDop.gebiedsmarkering">Vlak</meta:user-defined>
    <meta:user-defined meta:name="DC.title">Kennisgeving besluit op Aanvraag beschikking, Percelen nummers 3, 17 en 24, Hamseweg 2, 4927SG Hooge Zwaluwe</meta:user-defined>
    <meta:user-defined meta:name="DCTERMS.W3CDTF/DCTERMS.available">2026-08-19</meta:user-defined>
    <meta:user-defined meta:name="DCTERMS.W3CDTF/OVERHEIDop.jaargang">2026</meta:user-defined>
    <meta:user-defined meta:name="OVERHEIDop.publicationIssue">391417</meta:user-defined>
    <meta:user-defined meta:name="OVERHEIDop.GmbID/DC.identifier">gmb-2026-391417</meta:user-defined>
    <meta:user-defined meta:name="OVERHEIDop.versieInformatie"/>
  </office:meta>
</office:document-meta>
</file>