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graven in bodem, Kloostertuin 19, 9675 RB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14/08/2026, graven in bodem, Kloostertuin 19, 9675 RB Winschot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4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graven in bodem, Kloostertuin 19, 9675 RB Winscho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12</meta:user-defined>
    <meta:user-defined meta:name="OVERHEIDop.GmbID/DC.identifier">gmb-2026-391412</meta:user-defined>
    <meta:user-defined meta:name="OVERHEIDop.versieInformatie"/>
  </office:meta>
</office:document-meta>
</file>