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Bekendmaken voornemen tot verhuur gemeentegrond</text:p>
      <text:section text:name="zakelijke-mededeling_id1-3-2" text:style-name="zakelijke-mededeling">
        <text:section text:name="zakelijke-mededeling-tekst_id1-3-2-1" text:style-name="zakelijke-mededeling-tekst">
          <text:section text:name="tekst_id1-3-2-1-1" text:style-name="tekst">
            <text:p text:style-name="common-al">De gemeente Alkmaar is voornemens percelen gemeentegrond, gelegen aan de Schermerdijk/Omval te Alkmaar, thans kadastraal bekend gemeente Alkmaar, sectie G nrs. 958 en G 959 beide gedeeltelijk, ter grootte van ca. 2.732 m² en G 961 en G 962 beide geheel, ter grootte van 71m², ten behoeve van het gebruik als agrarische grond (<text:span text:style-name="nadrukondlijn">niet</text:span>-bedrijfsmatig gebruik) voor onbepaalde tijd één-op-één te verhuren aan de voortzettende huurder. </text:p>
            <text:p text:style-name="common-al">De voortzettende huurder heeft deze percelen gemeentegrond eerder gehuurd van de gemeente van 1 januari 2023 tot 2026. Deze huurovereenkomst is van rechtswege geëindigd in 2026. De huurder heeft de gemeente verzocht de percelen op nieuw te mogen huren.</text:p>
            <text:p text:style-name="common-al">De gemeente is bereid de percelen te verhuren aan de voortzettende huurder, zolang er geen sprake is van een andere bestemming op of met betrekking tot deze percelen. </text:p>
            <text:p text:style-name="common-al">
            <text:span text:style-name="nadrukvet">Motivering één-op-één verhuur</text:span>
          </text:p>
            <text:p text:style-name="common-al">De gemeente is van oordeel dat de voortzettende huurder als enige serieuze gegadigde voor deze verhuur in aanmerking komt. Daarbij zijn de volgende objectieve, toetsbare en redelijke criteria in aanmerking genomen:</text:p>
            <text:list text:style-name="id1-3-2-1-1-6">
              <text:list-item text:style-override="id1-3-2-1-1-6-1">
                <text:number>1.</text:number>
                <text:p text:style-name="al">De huurder heeft het perceel in de periode 1 januari 2023 tot 2026 gehuurd en gebruikt voor het beoogde agrarische, niet-bedrijfsmatige gebruik;</text:p>
              </text:list-item>
              <text:list-item text:style-override="id1-3-2-1-1-6-2">
                <text:number>2.</text:number>
                <text:p text:style-name="al">De voorgenomen verhuur betreft een voortzetting van bestaand gebruik, uitsluitend zolang het perceel niet benodigd is voor een toekomstige ontwikkeling of een ander gemeentelijk doel;</text:p>
              </text:list-item>
              <text:list-item text:style-override="id1-3-2-1-1-6-3">
                <text:number>3.</text:number>
                <text:p text:style-name="al">Voortzetting van de verhuur aan de bestaande gebruiker voorkomt dat het perceel onbeheerd of ongebruikt blijft en draagt bij aan een doelmatig tijdelijk beheer van gemeentelijke gronden;</text:p>
              </text:list-item>
              <text:list-item text:style-override="id1-3-2-1-1-6-4">
                <text:number>4.</text:number>
                <text:p text:style-name="al">De op de percelen aanwezige opstallen zijn eigendom van huurder. </text:p>
              </text:list-item>
              <text:list-item text:style-override="id1-3-2-1-1-6-5">
                <text:number>5.</text:number>
                <text:p text:style-name="al">De te verhuren percelen grond grenzen direct aan de woning van huurder en vormen feitelijk één geheel met het bestaande gebruik door huurder.</text:p>
              </text:list-item>
              <text:list-item text:style-override="id1-3-2-1-1-6-6">
                <text:number>6.</text:number>
                <text:p text:style-name="al">Gelet op de aard, ligging en functie van de percelen is redelijkerwijs niet te verwachten dat andere gegadigden in gelijke mate aan de hiervoor genoemde criteria kunnen voldoen;</text:p>
              </text:list-item>
              <text:list-item text:style-override="id1-3-2-1-1-6-7">
                <text:number>7.</text:number>
                <text:p text:style-name="al">Door de eigendom en directe ligging bij de woning van huurder verkeert huurder in een wezenlijk andere positie dan eventuele andere gegadigden;</text:p>
              </text:list-item>
              <text:list-item text:style-override="id1-3-2-1-1-6-8">
                <text:number>8.</text:number>
                <text:p text:style-name="al">Gelet op de aard, ligging en functie van de percelen is redelijkerwijs niet te verwachten dat andere gegadigden in gelijke mate aan voornoemde criteria kunnen voldoen.</text:p>
              </text:list-item>
            </text:list>
            <text:p text:style-name="common-al">Op grond van deze omstandigheden concludeert de gemeente dat sprake is van slechts één serieuze gegadigde. Daarom wordt geen openbare selectieprocedure gehouden en is de gemeente voornemens het perceel te verhuren aan de voortzettende huurder.</text:p>
            <text:p text:style-name="common-al">
            <text:span text:style-name="nadrukvet">Reageren</text:span>
          </text:p>
            <text:p text:style-name="common-al">Tegen de voorgenomen verhuur kunnen geen zienswijzen, bezwaren of beroep in de zin van de Algemene wet bestuursrecht (Awb) worden ingediend of ingesteld. Indien u zich niet kunt verenigen met de voorgenomen verhuur, dient u dat binnen 20 dagen na publicatie van deze bekendmaking onderbouwd kenbaar te maken. Deze termijn merken wij aan als vervaltermijn.</text:p>
            <text:p text:style-name="common-al">Reacties kunnen worden verstuurd naar:</text:p>
            <text:p text:style-name="common-al">Gemeente Alkmaar</text:p>
            <text:p text:style-name="common-al">T.a.v. de Vakgroep Vastgoed en Gronden</text:p>
            <text:p text:style-name="common-al">Postbus 53</text:p>
            <text:p text:style-name="common-al">1800 BC ALKMAAR</text:p>
            <text:p text:style-name="last-al">Voor nadere informatie kunt u tijdens kantooruren terecht bij mevr. V. Groot van de vakgroep Vastgoed en Gronden, via telefoonnummer 0641520312 en/of per e-mail naar <text:span text:style-name="nadrukondlijn">vgroot@alkmaar.nl</text:span>.</text:p>
            <text:p text:style-name="tekst_bottom"/>
          </text:section>
        </text:section>
        <text:section text:name="zakelijke-mededeling-sluiting_id1-3-2-2" text:style-name="zakelijke-mededeling-sluiting">
          <text:section text:name="ondertekening_id1-3-2-2-1">
            <text:p><text:span text:style-name="functie">Alkmaar, 11 augustus 2026</text:span></text:p>
            <text:p><text:span text:style-name="functie">Burgemeester en wethouders van Alkm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14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en voornemen tot verhuur gemeentegrond</meta:user-defined>
    <meta:user-defined meta:name="DCTERMS.W3CDTF/DCTERMS.available">2026-08-19</meta:user-defined>
    <meta:user-defined meta:name="DCTERMS.W3CDTF/OVERHEIDop.jaargang">2026</meta:user-defined>
    <meta:user-defined meta:name="OVERHEIDop.publicationIssue">391408</meta:user-defined>
    <meta:user-defined meta:name="OVERHEIDop.GmbID/DC.identifier">gmb-2026-391408</meta:user-defined>
    <meta:user-defined meta:name="OVERHEIDop.versieInformatie"/>
  </office:meta>
</office:document-meta>
</file>