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nieuwen van de dakpannen op het adres Krommestraat 99, 4711 NB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vernieuwen van de dakpannen op het adres Krommestraat 99, 4711 NB St. Willebro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17-08-2026. De gemeente neemt daarover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914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/124638</meta:user-defined>
    <dc:language>nl</dc:language>
    <meta:user-defined meta:name="OVERHEIDop.locatietype/OVERHEIDop.gebiedsmarkering">Punt</meta:user-defined>
    <meta:user-defined meta:name="DC.title">Aanvraag vergunning voor het vernieuwen van de dakpannen op het adres Krommestraat 99, 4711 NB St. Willebro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400</meta:user-defined>
    <meta:user-defined meta:name="OVERHEIDop.GmbID/DC.identifier">gmb-2026-391400</meta:user-defined>
    <meta:user-defined meta:name="OVERHEIDop.versieInformatie"/>
  </office:meta>
</office:document-meta>
</file>