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in- en uitrit) voor het plaatsen van een oprit-tegel - Troelstraweg 16, 9801 KT Zuidhorn, Zuidhorn (ZHN00) F 30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7 augustus 2026 een besluit genomen op de aanvraag met zaaknummer 2026192496 voor het plaatsen van een oprit-tegel op locatie Troelstraweg 16, 9801 KT Zuidhorn, Zuidhorn (ZHN00) F 3094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13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192496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in- en uitrit) voor het plaatsen van een oprit-tegel - Troelstraweg 16, 9801 KT Zuidhorn, Zuidhorn (ZHN00) F 309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9</meta:user-defined>
    <meta:user-defined meta:name="OVERHEIDop.GmbID/DC.identifier">gmb-2026-391399</meta:user-defined>
    <meta:user-defined meta:name="OVERHEIDop.versieInformatie"/>
  </office:meta>
</office:document-meta>
</file>