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bouwen van een woning en het realiseren van een uitweg aan Endelave 7, 9685 HK Blauwestad</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Het bouwen van een woning en het realiseren van een uitweg aan Endelave 7, 9685 HK Blauwestad (Kadastrale aanduiding: Finsterwolde, sectie G, nr. 1024). Door dit besluit is de nieuwe uiterste beslisdatum 21 september 2026.</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19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9139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9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9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Oldambt, verleende omgevingsvergunning, bouwen van een woning en het realiseren van een uitweg aan Endelave 7, 9685 HK Blauwestad</meta:user-defined>
    <meta:user-defined meta:name="DCTERMS.W3CDTF/DCTERMS.available">2026-08-19</meta:user-defined>
    <meta:user-defined meta:name="DCTERMS.W3CDTF/OVERHEIDop.jaargang">2026</meta:user-defined>
    <meta:user-defined meta:name="OVERHEIDop.publicationIssue">391396</meta:user-defined>
    <meta:user-defined meta:name="OVERHEIDop.GmbID/DC.identifier">gmb-2026-391396</meta:user-defined>
    <meta:user-defined meta:name="OVERHEIDop.versieInformatie"/>
  </office:meta>
</office:document-meta>
</file>