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Cornelis Troostlaan 10 5591AK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16-08-2026 een aanvraag omgevingsvergunning ontvangen.</text:p>
            <text:p text:style-name="common-al">Het betreft een aanvraag op locatie Cornelis Troostlaan 10 5591AK Heeze met omschrijving Aanvraag OV verbouwing woonhuis en zaaknummer <text:span text:style-name="nadrukvet">513030</text:span>.</text:p>
            <text:p text:style-name="common-al">De zaak is geregistreerd onder nummer 513030 en is aangevraagd voor de volgende onderdelen: Bouwen (omgevingsplan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13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3030</meta:user-defined>
    <meta:user-defined meta:name="DCTERMS.abstract">Aanvraag OV verbouwing woonhuis  Cornelis Troostlaan 10 te Heeze</meta:user-defined>
    <dc:language>nl</dc:language>
    <meta:user-defined meta:name="OVERHEIDop.locatietype/OVERHEIDop.gebiedsmarkering">Vlak</meta:user-defined>
    <meta:user-defined meta:name="DC.title">Ingediende aanvraag omgevingsvergunning Cornelis Troostlaan 10 5591AK Heez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4</meta:user-defined>
    <meta:user-defined meta:name="OVERHEIDop.GmbID/DC.identifier">gmb-2026-391394</meta:user-defined>
    <meta:user-defined meta:name="OVERHEIDop.versieInformatie"/>
  </office:meta>
</office:document-meta>
</file>