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Noordzeepark-Haringvliet 9, 3253NE Ouddorp</text:p>
      <text:section text:name="zakelijke-mededeling_id1-3-2" text:style-name="zakelijke-mededeling">
        <text:section text:name="zakelijke-mededeling-tekst_id1-3-2-1" text:style-name="zakelijke-mededeling-tekst">
          <text:section text:name="tekst_id1-3-2-1-1" text:style-name="tekst">
            <text:p text:style-name="common-al">Op 16 augustus 2026 heeft de gemeente een aanvraag ontvangen voor een omgevingsvergunning betreffende het aanleggen van een privézwembad op locatie Noordzeepark-Haringvliet 9, 3253NE Ouddorp. De aanvraag is geregistreerd onder zaaknummer Z2026-01287. De aanvraag betreft:</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De gemeente kan de termijn één keer verlengen met zes weken. De gemeente kan de termijn ook opschorten als er aanvullende gegevens van de aanvrager nodig zijn. Deze publicatie is bedoeld om het publiek te informeren. Wilt u meer weten over deze publicatie? U kunt ons bereiken via telefoonnummer 14 018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9138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8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8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ree-Overflakkee</meta:user-defined>
    <meta:user-defined meta:name="OVERHEIDop.Rubriek/DC.type">omgevingsvergunning</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287</meta:user-defined>
    <dc:language>nl</dc:language>
    <meta:user-defined meta:name="OVERHEIDop.locatietype/OVERHEIDop.gebiedsmarkering">Vlak</meta:user-defined>
    <meta:user-defined meta:name="DC.title">Kennisgeving ontvangst aanvraag omgevingsvergunning Noordzeepark-Haringvliet 9, 3253NE Ouddorp</meta:user-defined>
    <meta:user-defined meta:name="DCTERMS.W3CDTF/DCTERMS.available">2026-08-25</meta:user-defined>
    <meta:user-defined meta:name="DCTERMS.W3CDTF/OVERHEIDop.jaargang">2026</meta:user-defined>
    <meta:user-defined meta:name="OVERHEIDop.publicationIssue">391386</meta:user-defined>
    <meta:user-defined meta:name="OVERHEIDop.GmbID/DC.identifier">gmb-2026-391386</meta:user-defined>
    <meta:user-defined meta:name="OVERHEIDop.versieInformatie"/>
  </office:meta>
</office:document-meta>
</file>