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Vosseheer 13, 8435WL Donkerbroek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5005 voor een Omgevingsvergunning op de locatie Vosseheer 13, 8435WL Donkerbroek. De vergunning is verleend. Het besluit betreft:</text:p>
            <text:p text:style-name="common-al">kappen beuk (met herplant) en bevat de volgende activiteiten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8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 </text:a>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8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tot vier weken na de verzenddatum schriftelijk of <text:a xlink:href="http://loket.rechtspraak.nl/bestuursrecht" xlink:type="simple">digitaal </text:a>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Om digitaal een voorlopige voorziening aan te vragen moet u wel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last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500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13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005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 Vosseheer 13, 8435WL Donkerbro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81</meta:user-defined>
    <meta:user-defined meta:name="OVERHEIDop.GmbID/DC.identifier">gmb-2026-391381</meta:user-defined>
    <meta:user-defined meta:name="OVERHEIDop.versieInformatie"/>
  </office:meta>
</office:document-meta>
</file>