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9 augustus 2026 op de locatie Binnen Kalkhaven 29 te Dordrecht zaaknummer 900369698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9 augustus 2026 op de locatie Binnen Kalkhaven 29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37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7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7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29 augustus 2026 op de locatie Binnen Kalkhaven 29 te Dordrecht zaaknummer 9003696984</meta:user-defined>
    <meta:user-defined meta:name="DCTERMS.W3CDTF/DCTERMS.available">2026-08-19</meta:user-defined>
    <meta:user-defined meta:name="DCTERMS.W3CDTF/OVERHEIDop.jaargang">2026</meta:user-defined>
    <meta:user-defined meta:name="OVERHEIDop.publicationIssue">391372</meta:user-defined>
    <meta:user-defined meta:name="OVERHEIDop.GmbID/DC.identifier">gmb-2026-391372</meta:user-defined>
    <meta:user-defined meta:name="OVERHEIDop.versieInformatie"/>
  </office:meta>
</office:document-meta>
</file>