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een verbouwing aan Grintweg 12 4823ZC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17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34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13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340</meta:user-defined>
    <meta:user-defined meta:name="DCTERMS.abstract">een dakkapel, dakraam, lichtkoepel of lichtstraat plaatsen en een nieuw kozijn plaatsen of bestaand kozijn of gevelpaneel veranderen</meta:user-defined>
    <dc:language>nl</dc:language>
    <meta:user-defined meta:name="OVERHEIDop.locatietype/OVERHEIDop.gebiedsmarkering">Vlak</meta:user-defined>
    <meta:user-defined meta:name="DC.title">Verlengen van de beslistermijn voor een verbouwing aan Grintweg 12 4823ZC Bre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66</meta:user-defined>
    <meta:user-defined meta:name="OVERHEIDop.GmbID/DC.identifier">gmb-2026-391366</meta:user-defined>
    <meta:user-defined meta:name="OVERHEIDop.versieInformatie"/>
  </office:meta>
</office:document-meta>
</file>