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Torenweg 13, 4328JH Burgh-Haamstede    - het toevoegen van functieaanduiding recreatiewoning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toevoegen van functieaanduiding recreatiewoningZaaknummer: 1726414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9136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6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6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726645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Torenweg 13, 4328JH Burgh-Haamstede    - het toevoegen van functieaanduiding recreatiewoningAanvraa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363</meta:user-defined>
    <meta:user-defined meta:name="OVERHEIDop.GmbID/DC.identifier">gmb-2026-391363</meta:user-defined>
    <meta:user-defined meta:name="OVERHEIDop.versieInformatie"/>
  </office:meta>
</office:document-meta>
</file>