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evenement ‘Summer Party’ op 12 september 2026 van 20.00 uur tot uiterlijk 01.00 uur aan Rijksweg Noord 34 te Sint Joo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065 / Verleende evenementenvergunning / Rijksweg Noord 34, 6111 AP te Sint Joost / Echt-Susteren / bekendgemaakt op 11 augustus 2026 / het organiseren van het evenement ‘Summer Party’ op 12 september 2026 van 20.00 uur tot uiterlijk 01.00 uur / Activiteit: Evenement overi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Echt-Susteren, </text:span>
            <text:span text:style-name="datum">20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13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11065 </meta:user-defined>
    <dc:language>nl</dc:language>
    <meta:user-defined meta:name="OVERHEIDop.locatietype/OVERHEIDop.gebiedsmarkering">Adres</meta:user-defined>
    <meta:user-defined meta:name="DC.title">Toestemming voor het organiseren van het evenement ‘Summer Party’ op 12 september 2026 van 20.00 uur tot uiterlijk 01.00 uur aan Rijksweg Noord 34 te Sint Joo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359</meta:user-defined>
    <meta:user-defined meta:name="OVERHEIDop.GmbID/DC.identifier">gmb-2026-391359</meta:user-defined>
    <meta:user-defined meta:name="OVERHEIDop.versieInformatie"/>
  </office:meta>
</office:document-meta>
</file>