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ustenburgerstraat 355-1 1072GS Amsterdam, Rustenburgerstraat 355-2 1072GS Amsterdam, Rustenburgerstraat 355-3 1072GS Amsterdam, Rustenburgerstraat 355-H 1072GS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een kelder met koekoek aan voor en achtergevel, realiseren van een uitbouw, het realiseren van een balkon op de vierde verdieping, het realiseren van diverse muurdoorbraken en verwijderen schoorsteenkanalen, het vervangen van de kozijnen aan de voorgevel, het plaatsen van daklichten in het dak en het veranderen van de zolder naar verblijfsruimte met bestemming daarvan tot 5 zelfstandige woningen</text:p>
            <text:p text:style-name="common-al">Zaakadres: Rustenburgerstraat 355-1 1072GS Amsterdam, Rustenburgerstraat 355-2 1072GS Amsterdam, Rustenburgerstraat 355-3 1072GS Amsterdam, Rustenburgerstraat 355-H 1072GS Amsterdam</text:p>
            <text:p text:style-name="common-al">Datum ontvangst: 08-06-2026</text:p>
            <text:p text:style-name="common-al">Zaaknummer: Z2026-024845</text:p>
            <text:p text:style-name="common-al">DSO-nummer: 2026060800960</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135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5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5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4845</meta:user-defined>
    <meta:user-defined meta:name="DCTERMS.abstract">realiseren van een kelder met koekoek aan voor en achtergevel, realiseren van een uitbouw, het realiseren van een balkon op de vierde verdieping, he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Rustenburgerstraat 355-1 1072GS Amsterdam, Rustenburgerstraat 355-2 1072GS Amsterdam, Rustenburgerstraat 355-3 1072GS Amsterdam, Rustenburgerstraat 355-H 1072GS Amsterdam</meta:user-defined>
    <meta:user-defined meta:name="DCTERMS.W3CDTF/DCTERMS.available">2026-08-19</meta:user-defined>
    <meta:user-defined meta:name="DCTERMS.W3CDTF/OVERHEIDop.jaargang">2026</meta:user-defined>
    <meta:user-defined meta:name="OVERHEIDop.publicationIssue">391357</meta:user-defined>
    <meta:user-defined meta:name="OVERHEIDop.GmbID/DC.identifier">gmb-2026-391357</meta:user-defined>
    <meta:user-defined meta:name="OVERHEIDop.versieInformatie"/>
  </office:meta>
</office:document-meta>
</file>