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Kennisgeving verlenging beslistermijn, bouwen van een woning en het realiseren van een uitweg aan Berkenborg 16, 9685 KA Blauwe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Oldambt maken bekend dat zij hebben besloten voor de volgende aanvraag de beslistermijn te verlengen met een termijn van zes weken:</text:p>
            <text:p text:style-name="common-al"/>
            <text:p text:style-name="common-al">- Het bouwen van een woning en het realiseren van een uitweg aan Berkenborg 16, 9685 KA Blauwestad (Kadastrale aanduiding: Beerta, sectie K, nr. 1078). Door dit besluit is de nieuwe uiterste beslisdatum 21 september 2026.</text:p>
            <text:p text:style-name="common-al"/>
            <text:p text:style-name="last-al">Winschoten, 19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9135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5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5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Kennisgeving verlenging beslistermijn, bouwen van een woning en het realiseren van een uitweg aan Berkenborg 16, 9685 KA Blauwesta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51</meta:user-defined>
    <meta:user-defined meta:name="OVERHEIDop.GmbID/DC.identifier">gmb-2026-391351</meta:user-defined>
    <meta:user-defined meta:name="OVERHEIDop.versieInformatie"/>
  </office:meta>
</office:document-meta>
</file>