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092225i320b2109-b707-4bd7-8bfb-256d248864f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3 augustus 2026 heeft het college van burgemeester en wethouders van de gemeente Den Helder een last onder bestuursdwang uitgevoerd door een voertuig met kenteken 40-HG-LB (Seat) te verwijderen van de openbare weg, een parkeerplaats in de Joris van Spilbergstraat thv nummer 1 te Den Helder.</text:p>
      <text:section text:name="zakelijke-mededeling_id1-3-2" text:style-name="zakelijke-mededeling">
        <text:section text:name="zakelijke-mededeling-tekst_id1-3-2-1" text:style-name="zakelijke-mededeling-tekst">
          <text:section text:name="tekst_id1-3-2-1-1" text:style-name="tekst">
            <text:p text:style-name="common-al">Dit besluit is genomen op grond van artikel 5.4 van de Algemene plaatselijke verordening Den Helder 2021. De eigenaar van het voertuig kan zich binnen 13 weken na bekendmaking van dit besluit melden bij de gemeente Den Helder en onder voldoening van de kosten voor het verslepen en stallen het voertuig in ontvangst nemen (melden kan bij: ja.van.veen@denhelder.nl). </text:p>
            <text:p text:style-name="common-al"/>
            <text:p text:style-name="common-al">Indien de eigenaar zich niet tijdig heeft gemeld bij de gemeente Den Helder, zal het college op basis van artikel 5.30 van de Algemene wet bestuursrecht overgaan tot executieverkoop/vernietiging van het voertuig.</text:p>
            <text:p text:style-name="common-al"/>
            <text:p text:style-name="common-al"/>
            <text:p text:style-name="last-al">
            <draw:frame><draw:text-box><text:section text:name="plaatje_id1-3-2-1-1-6-1" text:style-name="plaatje">
              <text:p text:style-name="illustratie_id1-3-2-1-1-6-1-1"><draw:frame draw:style-name="illustratie_id1-3-2-1-1-6-1-1" text:anchor-type="paragraph" svg:width="153mm" svg:height="100.74905660377358mm"><draw:image xlink:href="Pictures/Schermafbeelding2026-08-17092225i320b2109-b707-4bd7-8bfb-256d248864fe.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13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Op 13 augustus 2026 heeft het college van burgemeester en wethouders van de gemeente Den Helder een last onder bestuursdwang uitgevoerd door een voertuig met kenteken 40-HG-LB (Seat) te verwijderen van de openbare weg, een parkeerplaats in de Joris van Spilbergstraat thv nummer 1 te Den Helder.</meta:user-defined>
    <meta:user-defined meta:name="DCTERMS.W3CDTF/DCTERMS.available">2026-08-19</meta:user-defined>
    <meta:user-defined meta:name="DCTERMS.W3CDTF/OVERHEIDop.jaargang">2026</meta:user-defined>
    <meta:user-defined meta:name="OVERHEIDop.publicationIssue">391342</meta:user-defined>
    <meta:user-defined meta:name="OVERHEIDop.GmbID/DC.identifier">gmb-2026-391342</meta:user-defined>
    <meta:user-defined meta:name="OVERHEIDop.versieInformatie"/>
  </office:meta>
</office:document-meta>
</file>