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adioweg 6, 7348 BH Radio Kootwijk, het verduurzamen en vergrot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4-08-2026</text:p>
            <text:p text:style-name="common-al">Zaaknummer:  02006356691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133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3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6691</meta:user-defined>
    <dc:language>nl</dc:language>
    <meta:user-defined meta:name="OVERHEIDop.locatietype/OVERHEIDop.gebiedsmarkering">Punt</meta:user-defined>
    <meta:user-defined meta:name="DC.title">Aanvraag Omgevingsvergunning Radioweg 6, 7348 BH Radio Kootwijk, het verduurzamen en vergroten van een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36</meta:user-defined>
    <meta:user-defined meta:name="OVERHEIDop.GmbID/DC.identifier">gmb-2026-391336</meta:user-defined>
    <meta:user-defined meta:name="OVERHEIDop.versieInformatie"/>
  </office:meta>
</office:document-meta>
</file>